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communication_endpoint"/><text:bookmark-start text:name="__RefHeading___logical_communication_endpoint_1"/><text:bookmark-start text:name="logical_communication_endpoint"/>Logical Communication Endpoint<text:bookmark-end text:name="__RefHeading___logical_communication_endpoint_1"/><text:bookmark-end text:name="logical_communication_endpoint"/></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Logical Communication Endpoint identifies a platform-independent point of information exchange among Logical Nodes.</text:p>
      <text:p text:style-name="Text_20_body">A Logical Communication Endpoint provides a logical boundary for communication. It identifies the exchange point, the participating Logical Nodes, the communication roles, the Logical Data Structure Definition governing the exchanged information, the Logical Runtime Plane, and the traceability or evidence expectations associated with the exchange.</text:p>
      <text:p text:style-name="Text_20_body">A Logical Communication Endpoint remains distinct from the technology used to realise it. Implementation profiles realise Logical Communication Endpoints through selected mechanisms such as DDS Topics, REST resources, RPC methods, Protocol Buffers messages, message queues, event streams, file exchange, shared services, or other mechanism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latform-independent point of information exchange among Logical Node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mmunication Endpoint from Part 1, Section 7.6; generalised from communication endpoint and topic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Communication Endpoint is not a DDS Topic, REST resource, RPC method, message queue, file, database table, shared memory location, or deployment artefact.</text:p>
      <text:h text:style-name="Heading_20_2" text:outline-level="2"><text:bookmark-start text:name="__RefHeading___example_6"/><text:bookmark-start text:name="example"/>Example<text:bookmark-end text:name="__RefHeading___example_6"/><text:bookmark-end text:name="example"/></text:h>
      <text:p text:style-name="Text_20_body">A logical health-status endpoint carries health-status information from reporting Logical Nodes to a logical Health Monitoring Node without prescribing the implementation technology used for the exchange.</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12:46</meta:creation-date>
    <dc:creator>Generated</dc:creator>
    <dc:date>2026-08-24T15::12:46</dc:date>
    <dc:language>en-US</dc:language>
    <meta:editing-cycles>1</meta:editing-cycles>
    <meta:editing-duration>PT0S</meta:editing-duration>
    <dc:title>dido:99_annexes:annex-b-terms-and-definitions:l:logical_communication_endpoint</dc:title>
  </office:meta>
</office:document-meta>
</file>