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l:logical_command"/><text:bookmark-start text:name="__RefHeading___logical_command_1"/><text:bookmark-start text:name="logical_command"/>Logical Command<text:bookmark-end text:name="__RefHeading___logical_command_1"/><text:bookmark-end text:name="logical_command"/></text:h>
      <text:p text:style-name="Text_20_body"><text:a xlink:type="simple" xlink:href="https://wiki.didosolutions.com/dido/99_annexes/annex-b-terms-and-definitions/l/start" text:style-name="Internet_20_link" text:visited-style-name="Visited_20_Internet_20_Link">Return to L Term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Logical Command represents a Logical Data Structure Instance that expresses an intended action by a Logical Node or Node Role.</text:p>
      <text:p text:style-name="Text_20_body">A Logical Command differs from a Logical Event. A Logical Command requests or directs action. A Logical Event reports the occurrence or result. Logical Commands primarily support Control Plane interactions, but a domain profile identifies any domain-specific command-handling requirements.</text:p>
      <text:p text:style-name="Text_20_body">Logical Commands support operational coordination, recovery, replay, status reporting, configuration reload, pause, resume, retry, and other controlled behaviour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Logical Data Structure Instance expressing intended action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Data Structure Instance and Control Plane from Part 1, Sections 7.8 and 8.2; generalised from control-plane command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Logical Command is not an orchestration command, shell command, API call, DDS command topic, queue message, or RPC method. Implementation profiles select those realisation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report-status command requests that a Logical Node report its lifecycle state and operational condition.</text:p>
      <text:p text:style-name="Horizontal_20_Line"/>
      <text:p text:style-name="Text_20_body"><text:a xlink:type="simple" xlink:href="https://wiki.didosolutions.com/dido/99_annexes/annex-b-terms-and-definitions/l/start" text:style-name="Internet_20_link" text:visited-style-name="Visited_20_Internet_20_Link">Return to To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53:18</meta:creation-date>
    <dc:creator>Generated</dc:creator>
    <dc:date>2026-08-24T07::53:18</dc:date>
    <dc:language>en-US</dc:language>
    <meta:editing-cycles>1</meta:editing-cycles>
    <meta:editing-duration>PT0S</meta:editing-duration>
    <dc:title>dido:99_annexes:annex-b-terms-and-definitions:l:logical_command</dc:title>
  </office:meta>
</office:document-meta>
</file>