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change_control"/><text:bookmark-start text:name="__RefHeading___logical_change_control_1"/><text:bookmark-start text:name="logical_change_control"/>Logical Change Control<text:bookmark-end text:name="__RefHeading___logical_change_control_1"/><text:bookmark-end text:name="logical_change_control"/></text:h>
      <text:p text:style-name="Text_20_body"><text:a xlink:type="simple" xlink:href="https://wiki.didosolutions.com/dido/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ogical Change Control governs changes to logical definitions, relationships, responsibilities, constraints, and interaction patterns.</text:p>
      <text:p text:style-name="Text_20_body">Logical Change Control supports review before a change affects other logical elements, domain profiles, implementation profiles, deployment profiles, testability plans, or evidence expectations. It identifies the changed element, the reason for the change, the affected logical relationships, the compatibility and traceability impacts, and the required review.</text:p>
      <text:p text:style-name="Text_20_body">Logical Change Control helps prevent local changes from silently altering inherited meaning. A change to a Logical Data Structure Definition, Logical Communication Endpoint, Logical Node Role, Runtime Plane classification, or Interaction Pattern affects producers, consumers, governance relationships, traceability, and evidence expectations.</text:p>
      <text:p text:style-name="Text_20_body">Logical Change Control does not prescribe a workflow tool, a change ticket system, a repository branch, an approval form, or a release process. Later governance and implementation layers select those mechanism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Governance of changes to logical definitions, relationships, responsibilities, constraints, and interaction patterns.</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Governance and Authority, Traceability, and Classification Path from Part 1, Sections 9.6, 7.10, and 5.5; generalised from governance and change-control concerns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Logical Change Control protects logical meaning before implementation or deployment details change.</text:p>
      <text:h text:style-name="Heading_20_2" text:outline-level="2"><text:bookmark-start text:name="__RefHeading___example_6"/><text:bookmark-start text:name="example"/>Example<text:bookmark-end text:name="__RefHeading___example_6"/><text:bookmark-end text:name="example"/></text:h>
      <text:p text:style-name="Text_20_body">A change to a Logical Communication Endpoint triggers review of affected producing Nodes, consuming Nodes, Logical Data Structure Definitions, Runtime Plane classification, policy constraints, and evidence expectations.</text:p>
      <text:p text:style-name="Horizontal_20_Line"/>
      <text:p text:style-name="Text_20_body"><text:a xlink:type="simple" xlink:href="https://wiki.didosolutions.com/dido/99_annexes/annex-b-terms-and-definitions/l/start" text:style-name="Internet_20_link" text:visited-style-name="Visited_20_Internet_20_Link">Return to Top</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09:48</meta:creation-date>
    <dc:creator>Generated</dc:creator>
    <dc:date>2026-08-24T07::09:48</dc:date>
    <dc:language>en-US</dc:language>
    <meta:editing-cycles>1</meta:editing-cycles>
    <meta:editing-duration>PT0S</meta:editing-duration>
    <dc:title>dido:99_annexes:annex-b-terms-and-definitions:l:logical_change_control</dc:title>
  </office:meta>
</office:document-meta>
</file>