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l:logical_audit_and_provenance_plane"/><text:bookmark-start text:name="__RefHeading___logical_audit_and_provenance_plane_1"/><text:bookmark-start text:name="logical_audit_and_provenance_plane"/>Logical Audit and Provenance Plane<text:bookmark-end text:name="__RefHeading___logical_audit_and_provenance_plane_1"/><text:bookmark-end text:name="logical_audit_and_provenance_plan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Logical Audit and Provenance Plane supports reconstruction, accountability, lineage, review, replay, recovery, auditability, and defensibility for FX logical processing.</text:p>
      <text:p text:style-name="Text_20_body">Logical Audit and Provenance Plane interactions record or relate what happened, when it happened, which FX logical <text:a xlink:type="simple" xlink:href="https://wiki.didosolutions.com/dido/99_annexes/annex-b-terms-and-definitions/f/financial_node" text:style-name="Internet_20_link" text:visited-style-name="Visited_20_Internet_20_Link">Nodes</text:a> participated, which information served as input, which rules or versions the system applied, which decisions the system made, and how outputs relate to inputs.</text:p>
      <text:p text:style-name="Text_20_body">The Logical Audit and Provenance Plane preserves relationships among FX Transaction Candidates, FX Transaction Records, FX Validation Results, FX Semantic Assertions, FX Contract States, FX Cash-Flow Obligations, FX Policy Decisions, FX Release Packages, FX Audit Records, FX Provenance Records, FX Replay Requests, FX Replay Results, FX logical Nodes, FX endpoints, and <text:a xlink:type="simple" xlink:href="https://wiki.didosolutions.com/dido/99_annexes/annex-b-terms-and-definitions/e/evidence" text:style-name="Internet_20_link" text:visited-style-name="Visited_20_Internet_20_Link">Evidence</text:a> expect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r/runtime_plane" text:style-name="Internet_20_link" text:visited-style-name="Visited_20_Internet_20_Link">Runtime Plane</text:a> supporting <text:a xlink:type="simple" xlink:href="https://wiki.didosolutions.com/dido/99_annexes/annex-b-terms-and-definitions/a/audit" text:style-name="Internet_20_link" text:visited-style-name="Visited_20_Internet_20_Link">Audit</text:a>, <text:a xlink:type="simple" xlink:href="https://wiki.didosolutions.com/dido/99_annexes/annex-b-terms-and-definitions/p/provenance" text:style-name="Internet_20_link" text:visited-style-name="Visited_20_Internet_20_Link">Provenance</text:a>, lineage, reconstruction, replay, and defensibility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Logical Audit and Provenance Plane from <text:a xlink:type="simple" xlink:href="https://wiki.didosolutions.com/fxdemo/02-part/start" text:style-name="Internet_20_link" text:visited-style-name="Visited_20_Internet_20_Link">Part 2: Distributed Node-Based Logical Architecture</text:a>, Section 9.6, and <text:a xlink:type="simple" xlink:href="https://wiki.didosolutions.com/dido/99_annexes/annex-b-terms-and-definitions/a/audit_and_provenance_plane" text:style-name="Internet_20_link" text:visited-style-name="Visited_20_Internet_20_Link">Audit and Provenance Plane</text:a> from <text:a xlink:type="simple" xlink:href="https://wiki.didosolutions.com/fxdemo/01-part/start" text:style-name="Internet_20_link" text:visited-style-name="Visited_20_Internet_20_Link">Part 1: Conceptual Architecture</text:a>, Section 8.6; generalised from FX audit, provenance, persistence, replay, reconstruction, and evidence-support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Logical Audit and Provenance Plane is not merely logging. Logs contribute to <text:a xlink:type="simple" xlink:href="https://wiki.didosolutions.com/dido/99_annexes/annex-b-terms-and-definitions/a/audit" text:style-name="Internet_20_link" text:visited-style-name="Visited_20_Internet_20_Link">Audit</text:a> or <text:a xlink:type="simple" xlink:href="https://wiki.didosolutions.com/dido/99_annexes/annex-b-terms-and-definitions/p/provenance" text:style-name="Internet_20_link" text:visited-style-name="Visited_20_Internet_20_Link">Provenance</text:a> only when the implementation and evidence layers preserve traceable information that supports reconstruction, review, or eviden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Provenance Record links an FX Cash-Flow Obligation to the FX Contract State, FX Semantic Assertion, calculation context, model version, producing FX logical Node, and timestamp.</text:p>
      <text:p text:style-name="Horizontal_20_Line"/>
      <text:p text:style-name="Text_20_body"><text:a xlink:type="simple" xlink:href="https://wiki.didosolutions.com/dido/99_annexes/annex-b-terms-and-definitions/l/start" text:style-name="Internet_20_link" text:visited-style-name="Visited_20_Internet_20_Link">Return to Top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43:15</meta:creation-date>
    <dc:creator>Generated</dc:creator>
    <dc:date>2026-08-24T01::43:15</dc:date>
    <dc:language>en-US</dc:language>
    <meta:editing-cycles>1</meta:editing-cycles>
    <meta:editing-duration>PT0S</meta:editing-duration>
    <dc:title>dido:99_annexes:annex-b-terms-and-definitions:l:logical_audit_and_provenance_plane</dc:title>
  </office:meta>
</office:document-meta>
</file>