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assertion"/><text:bookmark-start text:name="__RefHeading___logical_assertion_1"/><text:bookmark-start text:name="logical_assertion"/>Logical Assertion<text:bookmark-end text:name="__RefHeading___logical_assertion_1"/><text:bookmark-end text:name="logical_assertion"/></text:h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Logical Assertion represents a Logical Data Structure Instance that states a conclusion, derived fact, validation result, interpretation result, analytical result, policy decision, or other claim produced by a Logical Node.</text:p>
      <text:p text:style-name="Text_20_body">Logical Assertions connect interpretation and evidence. They identify what a Logical Node asserts, which inputs, rules, versions, models, or policies support the assertion, and which provenance or evidence records preserve the basis for review.</text:p>
      <text:p text:style-name="Text_20_body">A Logical Assertion differs from raw data because it expresses a claim or conclusion. It differs from evidence in that evidence supports the claim, whereas an assertion states the clai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Data Structure Instance stating a conclusion, derived fact, validation result, interpretation result, analytical result, policy decision, or other claim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Data Structure Instance, Evidence, and Traceability from Part 1, Sections 7.8, 7.9, and 7.10; generalised from analytical assertion, validation, policy-decision, and interpretation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Logical Assertion requires traceability to the inputs, rules, versions, models, and policies, producing Logical Node, and evidence expectations that support review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validation assertion states that a candidate transaction record passed structural validation and identifies the validation rule version and input record used to produce that result.</text:p>
      <text:p text:style-name="Horizontal_20_Line"/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3:40</meta:creation-date>
    <dc:creator>Generated</dc:creator>
    <dc:date>2026-08-24T06::33:40</dc:date>
    <dc:language>en-US</dc:language>
    <meta:editing-cycles>1</meta:editing-cycles>
    <meta:editing-duration>PT0S</meta:editing-duration>
    <dc:title>dido:99_annexes:annex-b-terms-and-definitions:l:logical_assertion</dc:title>
  </office:meta>
</office:document-meta>
</file>