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acknowledgment"/><text:bookmark-start text:name="__RefHeading___logical_acknowledgement_1"/><text:bookmark-start text:name="logical_acknowledgement"/>Logical Acknowledgement<text:bookmark-end text:name="__RefHeading___logical_acknowledgement_1"/><text:bookmark-end text:name="logical_acknowledgement"/></text:h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ogical Acknowledgement represents a Logical Data Structure Instance that reports receipt, acceptance, rejection, completion, failure, or other outcome for a command, request, message, event, or processing step.</text:p>
      <text:p text:style-name="Text_20_body">Logical Acknowledgements support coordination and review by making outcomes explicit. They help Logical Nodes avoid hidden assumptions about whether another Node received information, acted on a command, completed processing, or encountered an error.</text:p>
      <text:p text:style-name="Text_20_body">A Logical Acknowledgement supports traceability by identifying the acknowledged item, acknowledging the Logical Node, status, timestamp, reason, and provenance or evidence refer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Data Structure Instance reporting receipt, acceptance, rejection, completion, failure, or outcome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Data Structure Instance, Communication Endpoint, and Traceability from Part 1, Sections 7.8, 7.6, and 7.10; generalised from command acknowledgement and control-plan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ogical Acknowledgement does not require synchronous communication. Implementation profiles realise acknowledgements through selected communication mechanism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retry-command acknowledgement reports that a Logical Node received a retry command, accepted it, and started recovery processing.</text:p>
      <text:p text:style-name="Horizontal_20_Line"/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00:45</meta:creation-date>
    <dc:creator>Generated</dc:creator>
    <dc:date>2026-08-24T06::00:45</dc:date>
    <dc:language>en-US</dc:language>
    <meta:editing-cycles>1</meta:editing-cycles>
    <meta:editing-duration>PT0S</meta:editing-duration>
    <dc:title>dido:99_annexes:annex-b-terms-and-definitions:l:logical_acknowledgment</dc:title>
  </office:meta>
</office:document-meta>
</file>