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l:lifecycle"/><text:bookmark-start text:name="__RefHeading___lifecycle_1"/><text:bookmark-start text:name="lifecycle"/>Lifecycle<text:bookmark-end text:name="__RefHeading___lifecycle_1"/><text:bookmark-end text:name="lifecycle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lifecycle describes how a thing progresses through states over time. A lifecycle identifies the states a thing enters, the events that cause state changes, the transitions between states, and the conditions that govern those transitions.</text:p>
      <text:p text:style-name="Text_20_body">A lifecycle applies to business objects, data objects, reports, trades, obligations, requirements, policies, messages, implementation artefacts, and other governed things whose status changes over time.</text:p>
      <text:p text:style-name="Text_20_body">A lifecycle differs from a status value. A status value identifies one state at one point in time. A lifecycle defines the state progression, valid transitions, prohibited transitions, and rules that govern movement from one state to another.</text:p>
      <text:p text:style-name="Text_20_body">Lifecycle semantics defines the meaning of the lifecycle states, events, transitions, and transition constraint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sequence of states, events, and transitions through which a thing progresses over time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IDO Solutions usage, informed by state-machine modelling, business process modelling, software architecture, and lifecycle governance practice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lifecycle provides structure for state progression. Lifecycle semantics provides the meaning of the states, events, transitions, and constraints within that structure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FX trade lifecycle includes states such as <text:span text:style-name="Source_20_Text">Proposed</text:span>, <text:span text:style-name="Source_20_Text">Rejected</text:span>, <text:span text:style-name="Source_20_Text">Confirmed</text:span>, <text:span text:style-name="Source_20_Text">Settled</text:span>, and <text:span text:style-name="Source_20_Text">Cancelled</text:span>. The lifecycle defines valid transitions such as <text:span text:style-name="Source_20_Text">Proposed</text:span> to <text:span text:style-name="Source_20_Text">Confirmed</text:span> and <text:span text:style-name="Source_20_Text">Confirmed</text:span> to <text:span text:style-name="Source_20_Text">Settled</text:span>. The lifecycle prohibits invalid transitions such as <text:span text:style-name="Source_20_Text">Proposed</text:span> directly to <text:span text:style-name="Source_20_Text">Settled</text:span> when confirmation is required before settlement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23::13:19</meta:creation-date>
    <dc:creator>Generated</dc:creator>
    <dc:date>2026-08-22T23::13:19</dc:date>
    <dc:language>en-US</dc:language>
    <meta:editing-cycles>1</meta:editing-cycles>
    <meta:editing-duration>PT0S</meta:editing-duration>
    <dc:title>dido:99_annexes:annex-b-terms-and-definitions:l:lifecycle</dc:title>
  </office:meta>
</office:document-meta>
</file>