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egal_and_regulatory_defensibility"/><text:bookmark-start text:name="__RefHeading___legal_and_regulatory_defensibility_1"/><text:bookmark-start text:name="legal_and_regulatory_defensibility"/>Legal and Regulatory Defensibility<text:bookmark-end text:name="__RefHeading___legal_and_regulatory_defensibility_1"/><text:bookmark-end text:name="legal_and_regulatory_defensibili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egal and regulatory defensibility concerns the ability to support an outcome, decision, interpretation, or system behavior during authorized legal, regulatory, supervisory, administrative, or audit examination.</text:p>
      <text:p text:style-name="Text_20_body">In regulated data interpretation environments, defensibility depends on more than the existence of a result. The organization needs sufficient evidence to explain:</text:p>
      <text:p text:style-name="Text_20_body">What information entered the systemWhat the system observed or extractedWhich semantic definitions appliedWhich rules, parameters, and versions governed the processingWhich components or actors performed relevant actionsHow the system produced the resultWhich authority governed the interpretation or assessmentHow the organization preserved the evidence and processing historyLegal and regulatory defensibility depends on architectural qualities such as:</text:p>
      <text:p text:style-name="Text_20_body">TraceabilityAuditabilityReproducibilityEvidentiary continuityProvenanceVersion controlExplicit interpretive authorityThe architecture supports defensibility by preserving the evidence, context, reasoning, and governance relationships necessary for authorized review. It does not determine whether a court, regulator, supervisory authority, or other decision-maker accepts a particular resul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quality of a system, process, interpretation, or result that permits its evidence, reasoning, authority, and outcome to withstand authorized legal, regulatory, supervisory, or administrative examination</text:span></text:p>
      <text:h text:style-name="Heading_20_2" text:outline-level="2"><text:bookmark-start text:name="__RefHeading___source_4"/><text:bookmark-start text:name="source"/>Source<text:bookmark-end text:name="__RefHeading___source_4"/><text:bookmark-end text:name="source"/></text:h>
      <text:p text:style-name="Text_20_body">Federated Data Interpretation Systems Reference Architecture (FDIS-RA)ISO 19011, Guidelines for auditing management systemsISO/IEC 27001, Information security management systems</text:p>
      <text:h text:style-name="Heading_20_2" text:outline-level="2"><text:bookmark-start text:name="__RefHeading___note_5"/><text:bookmark-start text:name="note"/>Note<text:bookmark-end text:name="__RefHeading___note_5"/><text:bookmark-end text:name="note"/></text:h>
      <text:p text:style-name="Text_20_body">Legal and regulatory defensibility does not mean legal validity, regulatory approval, or guaranteed acceptance by an authorized decision-maker.</text:p>
      <text:p text:style-name="Text_20_body">The architecture provides evidence and explanatory support for examination. Appropriate legal, regulatory, supervisory, judicial, or administrative authorities determine the legal or regulatory effect of the result.</text:p>
      <text:p text:style-name="Text_20_body">Legal and regulatory defensibility differs from auditability. Auditability concerns the ability to inspect and reconstruct activity. Defensibility concerns whether the resulting evidence, reasoning, authority, and outcome provide a supportable basis during authorized examination or challenge.</text:p>
      <text:h text:style-name="Heading_20_2" text:outline-level="2"><text:bookmark-start text:name="__RefHeading___example_6"/><text:bookmark-start text:name="example"/>Example<text:bookmark-end text:name="__RefHeading___example_6"/><text:bookmark-end text:name="example"/></text:h>
      <text:p text:style-name="Text_20_body">An interpretation is legally and regulatorily defensible when an authorized reviewer can identify the source evidence, applicable definitions, rule versions, parameters, processing history, interpretive authority, and rationale supporting the resul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41:04</meta:creation-date>
    <dc:creator>Generated</dc:creator>
    <dc:date>2026-08-22T13::41:04</dc:date>
    <dc:language>en-US</dc:language>
    <meta:editing-cycles>1</meta:editing-cycles>
    <meta:editing-duration>PT0S</meta:editing-duration>
    <dc:title>dido:99_annexes:annex-b-terms-and-definitions:l:legal_and_regulatory_defensibility</dc:title>
  </office:meta>
</office:document-meta>
</file>