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l:ledger"/><text:bookmark-start text:name="__RefHeading___ledger_1"/><text:bookmark-start text:name="ledger"/>Ledger<text:bookmark-end text:name="__RefHeading___ledger_1"/><text:bookmark-end text:name="ledger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Ledger is a record of entries documenting accounts, balances, obligations, transfers, settlements, or other value-related changes.</text:p>
      <text:p text:style-name="Text_20_body">In a <text:a xlink:type="simple" xlink:href="https://wiki.didosolutions.com/dido/99_annexes/99_annexes/annex-b-terms-and-definitions/f/financial_system" text:style-name="Internet_20_link" text:visited-style-name="Visited_20_Internet_20_Link">Financial System</text:a>, a Ledger supports accounting, settlement, reconciliation, accountability, and review. A Ledger may appear in centralised, distributed, or replicated forms, depending on the implementation context.</text:p>
      <text:p text:style-name="Text_20_body">The FX Demo <text:a xlink:type="simple" xlink:href="https://wiki.didosolutions.com/dido/99_annexes/99_annexes/annex-b-terms-and-definitions/r/reference_architecture" text:style-name="Internet_20_link" text:visited-style-name="Visited_20_Internet_20_Link">Reference Architecture</text:a> does not require a Ledger as the organising mechanism for governed work, compensation, settlement, audit, or provenance. Later implementation profiles may use ledger-based artefacts where they satisfy the applicable architectural requirement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maintained record of entries that document accounts, balances, obligations, transfers, settlements, or other value-related chang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financial accounting, settlement, and ledger concepts; specialised for use in the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Ledger is not necessarily a blockchain, distributed ledger, database table, journal, payment system, or settlement system. Those artefacts may implement, support, or contain ledger entrie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accounting ledger records settlement entries reflecting compensation owed for work performed under a governing contract by a Qualified Service Provid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32:32</meta:creation-date>
    <dc:creator>Generated</dc:creator>
    <dc:date>2026-08-22T18::32:32</dc:date>
    <dc:language>en-US</dc:language>
    <meta:editing-cycles>1</meta:editing-cycles>
    <meta:editing-duration>PT0S</meta:editing-duration>
    <dc:title>dido:99_annexes:annex-b-terms-and-definitions:l:ledger</dc:title>
  </office:meta>
</office:document-meta>
</file>