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l:latency"/><text:bookmark-start text:name="__RefHeading___latency_1"/><text:bookmark-start text:name="latency"/>Latency<text:bookmark-end text:name="__RefHeading___latency_1"/><text:bookmark-end text:name="latency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Latency represents the delay experienced by traffic as it moves through a network path.</text:p>
      <text:p text:style-name="Text_20_body">In the context of <text:a xlink:type="simple" xlink:href="https://wiki.didosolutions.com/dido/99_annexes/annex-b-terms-and-definitions/i/internet_qos" text:style-name="Internet_20_link" text:visited-style-name="Visited_20_Internet_20_Link">Internet Quality of Service (Internet QoS)</text:a>, Latency reflects forwarding delay, queuing delay, transmission delay, propagation delay, and processing delay along the path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network delay experienced by packet-switched traffic across a path or part of a path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Internet QoS and IP performance terminology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Latency is not throughput, bandwidth, jitter, packet loss, application response time, or DDS deadline behaviour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health observation packet experiences lower latency when a network gives operational traffic preferred forwarding treat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08:41</meta:creation-date>
    <dc:creator>Generated</dc:creator>
    <dc:date>2026-08-24T07::08:41</dc:date>
    <dc:language>en-US</dc:language>
    <meta:editing-cycles>1</meta:editing-cycles>
    <meta:editing-duration>PT0S</meta:editing-duration>
    <dc:title>dido:99_annexes:annex-b-terms-and-definitions:l:latency</dc:title>
  </office:meta>
</office:document-meta>
</file>