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k:kubernetes_cluster"/><text:bookmark-start text:name="__RefHeading___kubernetes_cluster_1"/><text:bookmark-start text:name="kubernetes_cluster"/>Kubernetes Cluster<text:bookmark-end text:name="__RefHeading___kubernetes_cluster_1"/><text:bookmark-end text:name="kubernetes_cluster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Kubernetes Cluster is a coordinated computing platform comprising Kubernetes control-plane components and one or more worker nodes that schedule, execute, connect, and manage containerized workloads.</text:p>
      <text:p text:style-name="Text_20_body">A Kubernetes Cluster may include:</text:p>
      <text:p text:style-name="Text_20_body">Kubernetes control-plane componentsWorker nodesCluster networkingService discoveryStorage integrationIdentity and access configurationAdmission controlsSecurity controlsMonitoring integrationLogging integrationThe control plane manages the desired and observed state of Kubernetes resources.</text:p>
      <text:p text:style-name="Text_20_body">Worker nodes execute the containers and supporting runtime components associated with deployed <text:a xlink:type="simple" xlink:href="https://wiki.didosolutions.com/dido/99_annexes/annex-b-terms-and-definitions/c/containerized_workload" text:style-name="Internet_20_link" text:visited-style-name="Visited_20_Internet_20_Link">Containerized Workloads</text:a>.</text:p>
      <text:p text:style-name="Text_20_body">A Kubernetes Cluster differs from a container runtime:</text:p>
      <text:p text:style-name="Text_20_body">A container runtime creates and operates containersA Kubernetes Cluster coordinates containers, workloads, resources, scheduling, networking, and related platform behavior across one or more nodesA Kubernetes Cluster may operate:</text:p>
      <text:p text:style-name="Text_20_body">Within a single Infrastructure EnvironmentAcross multiple availability zonesOn physical machinesOn <text:a xlink:type="simple" xlink:href="https://wiki.didosolutions.com/dido/99_annexes/annex-b-terms-and-definitions/v/virtual_machine" text:style-name="Internet_20_link" text:visited-style-name="Visited_20_Internet_20_Link">Virtual Machines</text:a>Through a provider-managed serviceIn a Connected, Disconnected, or Air-Gapped Environment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ordinated computing platform comprising Kubernetes control-plane components and one or more worker nodes that schedule, execute, connect, and manage <text:a xlink:type="simple" xlink:href="https://wiki.didosolutions.com/dido/99_annexes/annex-b-terms-and-definitions/c/containerized_workload" text:style-name="Internet_20_link" text:visited-style-name="Visited_20_Internet_20_Link">Containerized Workload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Kubernetes Cluster does not by itself establish that the cluster is:</text:p>
      <text:p text:style-name="Text_20_body">Securely configuredHighly availableCompliantConnected to an external networkSuitable for production useAuthorized to execute a particular WorkloadSeparate requirements govern those determinations.</text:p>
      <text:p text:style-name="Text_20_body">The term does not prescribe a Kubernetes distribution, version, installation method, node topology, container runtime, network implementation, storage implementation, or provid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deploys a Kubernetes Cluster consisting of control-plane components, three worker nodes, cluster networking, storage integration, identity controls, logging, and monitor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2:42</meta:creation-date>
    <dc:creator>Generated</dc:creator>
    <dc:date>2026-08-23T23::02:42</dc:date>
    <dc:language>en-US</dc:language>
    <meta:editing-cycles>1</meta:editing-cycles>
    <meta:editing-duration>PT0S</meta:editing-duration>
    <dc:title>dido:99_annexes:annex-b-terms-and-definitions:k:kubernetes_cluster</dc:title>
  </office:meta>
</office:document-meta>
</file>