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k:kubernetes"/><text:bookmark-start text:name="__RefHeading___kubernetes_1"/><text:bookmark-start text:name="kubernetes"/>Kubernetes<text:bookmark-end text:name="__RefHeading___kubernetes_1"/><text:bookmark-end text:name="kubernetes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Kubernetes is an open-source container orchestration technology for automating deployment, scaling, and management of containerised applications.</text:p>
      <text:p text:style-name="Text_20_body">Kubernetes groups containerised workloads into deployable and manageable units and provides mechanisms for scheduling, service discovery, scaling, rollout, recovery, configuration, secret management, and workload lifecycle management.</text:p>
      <text:p text:style-name="Text_20_body">In the Financial Systems <text:a xlink:type="simple" xlink:href="https://wiki.didosolutions.com/dido/99_annexes/annex-b-terms-and-definitions/a/archetype" text:style-name="Internet_20_link" text:visited-style-name="Visited_20_Internet_20_Link">Archetype</text:a> document set, Kubernetes belongs to implementation, deployment, and runtime-infrastructure concerns. Kubernetes does not define logical <text:a xlink:type="simple" xlink:href="https://wiki.didosolutions.com/dido/99_annexes/annex-b-terms-and-definitions/n/node" text:style-name="Internet_20_link" text:visited-style-name="Visited_20_Internet_20_Link">Nodes</text:a>, logical <text:a xlink:type="simple" xlink:href="https://wiki.didosolutions.com/dido/99_annexes/annex-b-terms-and-definitions/c/communication_endpoint" text:style-name="Internet_20_link" text:visited-style-name="Visited_20_Internet_20_Link">Communication Endpoints</text:a>, logical information structures, logical <text:a xlink:type="simple" xlink:href="https://wiki.didosolutions.com/dido/99_annexes/annex-b-terms-and-definitions/r/runtime_plane" text:style-name="Internet_20_link" text:visited-style-name="Visited_20_Internet_20_Link">Runtime Planes</text:a>, or logical interaction patterns.</text:p>
      <text:p text:style-name="Text_20_body">An implementation profile maps selected logical Nodes, communication responsibilities, configuration concerns, observability concerns, deployment concerns, and operational concerns to Kubernetes resources when Kubernetes serves as the selected orchestration platfor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pen-source container orchestration technology for automating deployment, scaling, and management of containerised applicat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official Kubernetes documentation, which describes Kubernetes as an open-source container orchestration engine for automating deployment, scaling, and management of containerised applications, hosted by the Cloud Native Computing Founda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Kubernetes is not a logical Node, logical Communication Endpoint, Runtime Plane, DDS Domain, DDS Topic, message bus, data structure, governance model, evidence model, or architecture lay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Part 5 uses Kubernetes as a possible deployment target for running containerised Phase 0 nodes after the logical Nodes and logical Communication Endpoints have already been defined in platform-independent for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35:22</meta:creation-date>
    <dc:creator>Generated</dc:creator>
    <dc:date>2026-08-22T18::35:22</dc:date>
    <dc:language>en-US</dc:language>
    <meta:editing-cycles>1</meta:editing-cycles>
    <meta:editing-duration>PT0S</meta:editing-duration>
    <dc:title>dido:99_annexes:annex-b-terms-and-definitions:k:kubernetes</dc:title>
  </office:meta>
</office:document-meta>
</file>