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k:k3s"/><text:bookmark-start text:name="__RefHeading___k3s_1"/><text:bookmark-start text:name="k3s"/>K3s<text:bookmark-end text:name="__RefHeading___k3s_1"/><text:bookmark-end text:name="k3s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K3s is a lightweight <text:a xlink:type="simple" xlink:href="https://wiki.didosolutions.com/dido/99_annexes/annex-b-terms-and-definitions/k/kubernetes" text:style-name="Internet_20_link" text:visited-style-name="Visited_20_Internet_20_Link">Kubernetes</text:a> distribution designed for resource-constrained, edge, remote, development, and production environments.</text:p>
      <text:p text:style-name="Text_20_body">K3s packages Kubernetes control-plane operation into a simplified distribution with reduced external dependencies. K3s uses a server-and-agent architecture: a server node runs control-plane and datastore components managed by K3s, while an agent node runs without datastore or control-plane components. Both server and agent nodes run the kubelet, container runtime, and container networking interface.</text:p>
      <text:p text:style-name="Text_20_body">In the Financial Systems <text:a xlink:type="simple" xlink:href="https://wiki.didosolutions.com/dido/99_annexes/annex-b-terms-and-definitions/a/archetype" text:style-name="Internet_20_link" text:visited-style-name="Visited_20_Internet_20_Link">Archetype</text:a> document set, K3s belongs to implementation, deployment, and runtime-infrastructure concerns. K3s does not define logical <text:a xlink:type="simple" xlink:href="https://wiki.didosolutions.com/dido/99_annexes/annex-b-terms-and-definitions/n/financial_node" text:style-name="Internet_20_link" text:visited-style-name="Visited_20_Internet_20_Link">Nodes</text:a>, logical <text:a xlink:type="simple" xlink:href="https://wiki.didosolutions.com/dido/99_annexes/annex-b-terms-and-definitions/c/communication_endpoint" text:style-name="Internet_20_link" text:visited-style-name="Visited_20_Internet_20_Link">Communication Endpoints</text:a>, logical information structures, logical <text:a xlink:type="simple" xlink:href="https://wiki.didosolutions.com/dido/99_annexes/annex-b-terms-and-definitions/r/runtime_plane" text:style-name="Internet_20_link" text:visited-style-name="Visited_20_Internet_20_Link">Runtime Planes</text:a>, or logical interaction patterns.</text:p>
      <text:p text:style-name="Text_20_body">An implementation profile maps selected logical Nodes, communication responsibilities, configuration concerns, observability concerns, and deployment concerns to K3s resources when K3s serves as the selected Kubernetes distribu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lightweight Kubernetes distribution used to deploy, operate, and manage containerised workloads in resource-constrained, edge, remote, development, or production environment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the official K3s documentation and K3s architecture description, and its use as a deployment concern in <text:a xlink:type="simple" xlink:href="https://wiki.didosolutions.com/fxdemo/04-part/start" text:style-name="Internet_20_link" text:visited-style-name="Visited_20_Internet_20_Link">Part 4: Phase 0 Implementation Profile / PSM</text:a> and <text:a xlink:type="simple" xlink:href="https://wiki.didosolutions.com/fxdemo/05-part/start" text:style-name="Internet_20_link" text:visited-style-name="Visited_20_Internet_20_Link">Part 5: Phase 0 Developer Handbook</text:a>. K3s describes itself as a certified Kubernetes distribution for production workloads in unattended, resource-constrained, remote, IoT, and edge environments. Its architecture defines server nodes and agent nodes, with both running kubelet, container runtime, and container networking interface components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K3s is not Kubernetes itself, a logical Node, logical Communication Endpoint, Runtime Plane, DDS Domain, DDS Topic, message bus, data structure, governance model, evidence model, or architecture layer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Part 5 uses K3s as an optional deployment target for running containerised Phase 0 nodes after the logical Nodes and logical Communication Endpoints have already been defined in platform-independent for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06:04</meta:creation-date>
    <dc:creator>Generated</dc:creator>
    <dc:date>2026-08-24T05::06:04</dc:date>
    <dc:language>en-US</dc:language>
    <meta:editing-cycles>1</meta:editing-cycles>
    <meta:editing-duration>PT0S</meta:editing-duration>
    <dc:title>dido:99_annexes:annex-b-terms-and-definitions:k:k3s</dc:title>
  </office:meta>
</office:document-meta>
</file>