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j:jurisdiction"/><text:bookmark-start text:name="__RefHeading___jurisdiction_1"/><text:bookmark-start text:name="jurisdiction"/>Jurisdiction<text:bookmark-end text:name="__RefHeading___jurisdiction_1"/><text:bookmark-end text:name="jurisdic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jurisdiction identifies an organisational or sovereign authority boundary within which structural control or semantic control is retained.</text:p>
      <text:p text:style-name="Text_20_body">Jurisdictions establish the legal and regulatory context for governance, policy enforcement, data residency, information disclosure, semantic interpretation, and conformance evaluation.</text:p>
      <text:p text:style-name="Text_20_body">A jurisdiction differs from a geographic region. A geographic region identifies a physical or territorial area. A jurisdiction identifies an authority boundary that governs control, obligations, and interpretation within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rganizational or sovereign authority boundary within which structural or semantic control is retaine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jurisdiction provides an authoritative context for determining which organisation or sovereign entity controls the structure, meaning, policy, and lifecycle obligations of architectural artefacts or structured information artefac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national regulator, central bank, standards body, financial institution, or governed consortium defines a jurisdiction when it retains authority over structural definitions, semantic interpretation, policy rules, release constraints, or conformance oblig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25:56</meta:creation-date>
    <dc:creator>Generated</dc:creator>
    <dc:date>2026-08-24T14::25:56</dc:date>
    <dc:language>en-US</dc:language>
    <meta:editing-cycles>1</meta:editing-cycles>
    <meta:editing-duration>PT0S</meta:editing-duration>
    <dc:title>dido:99_annexes:annex-b-terms-and-definitions:j:jurisdiction</dc:title>
  </office:meta>
</office:document-meta>
</file>