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j:json_schema"/><text:bookmark-start text:name="__RefHeading___json_schema_1"/><text:bookmark-start text:name="json_schema"/>JSON Schema<text:bookmark-end text:name="__RefHeading___json_schema_1"/><text:bookmark-end text:name="json_schema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JSON Schema provides a vocabulary for validating and annotating <text:a xlink:type="simple" xlink:href="https://wiki.didosolutions.com/dido/99_annexes/annex-b-terms-and-definitions/j/json" text:style-name="Internet_20_link" text:visited-style-name="Visited_20_Internet_20_Link">JSON</text:a> documents. JSON Schema defines the structure, constraints, and metadata associated with JSON documents. It supports validation, documentation, tooling, and contracts for JSON-based <text:a xlink:type="simple" xlink:href="https://wiki.didosolutions.com/dido/99_annexes/annex-b-terms-and-definitions/a/api" text:style-name="Internet_20_link" text:visited-style-name="Visited_20_Internet_20_Link">APIs</text:a> and data formats.</text:p>
      <text:p text:style-name="Text_20_body">JSON Schema differs from <text:a xlink:type="simple" xlink:href="https://wiki.didosolutions.com/dido/99_annexes/annex-b-terms-and-definitions/j/json" text:style-name="Internet_20_link" text:visited-style-name="Visited_20_Internet_20_Link">JSON</text:a>. JSON provides a lightweight, text-based syntax for structured data interchange. JSON Schema defines constraints and annotations that describe valid JSON content.</text:p>
      <text:p text:style-name="Text_20_body">JSON Schema also differs from <text:a xlink:type="simple" xlink:href="https://wiki.didosolutions.com/dido/99_annexes/annex-b-terms-and-definitions/s/schema" text:style-name="Internet_20_link" text:visited-style-name="Visited_20_Internet_20_Link">schema</text:a> as a general concept. A schema defines information elements, permitted values, relationships, and constraints within a defined representation context. JSON Schema provides one schema vocabulary for JSON documents.</text:p>
      <text:p text:style-name="Text_20_body">JSON Schema supports <text:a xlink:type="simple" xlink:href="https://wiki.didosolutions.com/dido/99_annexes/annex-b-terms-and-definitions/s/semantic" text:style-name="Internet_20_link" text:visited-style-name="Visited_20_Internet_20_Link">semantic</text:a> when names, structures, constraints, annotations, examples, and documentation preserve <text:a xlink:type="simple" xlink:href="https://wiki.didosolutions.com/dido/99_annexes/annex-b-terms-and-definitions/t/traceability" text:style-name="Internet_20_link" text:visited-style-name="Visited_20_Internet_20_Link">traceability</text:a> to defined domain meaning. JSON Schema syntax alone does not establish the full meaning of a domain.</text:p>
      <text:p text:style-name="Text_20_body">JSON Schema content includes:</text:p>
      <text:p text:style-name="Text_20_body">Object structuresProperty namesRequired propertiesDatatypesEnumerationsPattern constraintsRange constraintsArray constraintsNested object constraintsConditional constraintsDefault valuesDescriptionsExamplesValidation keywordsAnnotation keywordsTraceability to <text:a xlink:type="simple" xlink:href="https://wiki.didosolutions.com/fxdemo/dido_99_annexes/annex-b-terms-and-definitions/d/dommain" text:style-name="Internet_20_link" text:visited-style-name="Visited_20_Internet_20_Link">dommain</text:a> meaning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chema vocabulary used to validate and annotate JSON docu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JSON Schema specifications and official JSON Schema documentation,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JSON Schema is not equivalent to JSON, a conceptual model, an ontology, or semantics as a whole. JSON Schema expresses selected semantic commitments in a JSON representation context when its structures, constraints, annotations, and documentation trace back to the governed domain's meaning.</text:p>
      <text:p text:style-name="Text_20_body">The JSON Schema Core specification describes JSON Schema as a domain-specific, declarative language for validating and annotating JSON documents, and as a vocabulary for schemas that describe structure, constraints, and metadata associated with JSON documents. :contentReference[oaicite:0]{index=0} The JSON Schema site describes JSON Schema as the vocabulary that enables JSON data consistency, validity, and interoperability at scale. :contentReference[oaicite:1]{index=1}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JSON Schema for an FX trade message constrains selected JSON content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{<text:line-break/><text:s text:c="2"/>"$schema": "https://json-schema.org/draft/2020-12/schema",<text:line-break/><text:s text:c="2"/>"title": "FXTrade",<text:line-break/><text:s text:c="2"/>"type": "object",<text:line-break/><text:s text:c="2"/>"required": [<text:line-break/><text:s text:c="4"/>"tradeIdentifier",<text:line-break/><text:s text:c="4"/>"counterpartyLEI",<text:line-break/><text:s text:c="4"/>"currencyPair",<text:line-break/><text:s text:c="4"/>"notionalAmount",<text:line-break/><text:s text:c="4"/>"tradeDate",<text:line-break/><text:s text:c="4"/>"settlementDate"<text:line-break/><text:s text:c="2"/>],<text:line-break/><text:s text:c="2"/>"properties": {<text:line-break/><text:s text:c="4"/>"tradeIdentifier": {<text:line-break/><text:s text:c="6"/>"type": "string",<text:line-break/><text:s text:c="6"/>"description": "Identifier for the reported trade"<text:line-break/><text:s text:c="4"/>},<text:line-break/><text:s text:c="4"/>"counterpartyLEI": {<text:line-break/><text:s text:c="6"/>"type": "string",<text:line-break/><text:s text:c="6"/>"pattern": "^[A-Z0-9]{18}[0-9]{2}$",<text:line-break/><text:s text:c="6"/>"description": "Legal entity identifier for a counterparty"<text:line-break/><text:s text:c="4"/>},<text:line-break/><text:s text:c="4"/>"currencyPair": {<text:line-break/><text:s text:c="6"/>"type": "string",<text:line-break/><text:s text:c="6"/>"pattern": "^[A-Z]{3}/[A-Z]{3}$",<text:line-break/><text:s text:c="6"/>"description": "Ordered pair of currencies exchanged in the trade"<text:line-break/><text:s text:c="4"/>},<text:line-break/><text:s text:c="4"/>"notionalAmount": {<text:line-break/><text:s text:c="6"/>"type": "number",<text:line-break/><text:s text:c="6"/>"exclusiveMinimum": 0,<text:line-break/><text:s text:c="6"/>"description": "Amount used to calculate settlement obligations"<text:line-break/><text:s text:c="4"/>},<text:line-break/><text:s text:c="4"/>"tradeDate": {<text:line-break/><text:s text:c="6"/>"type": "string",<text:line-break/><text:s text:c="6"/>"format": "date",<text:line-break/><text:s text:c="6"/>"description": "Date on which the trade occurs"<text:line-break/><text:s text:c="4"/>},<text:line-break/><text:s text:c="4"/>"settlementDate": {<text:line-break/><text:s text:c="6"/>"type": "string",<text:line-break/><text:s text:c="6"/>"format": "date",<text:line-break/><text:s text:c="6"/>"description": "Date on which settlement occurs"<text:line-break/><text:s text:c="4"/>}<text:line-break/><text:s text:c="2"/>}<text:line-break/>}</text:p>
          </table:table-cell>
        </table:table-row>
      </table:table>
      <text:p text:style-name="Text_20_body">The JSON Schema constrains the JSON representation. It identifies required properties, datatypes, patterns, value constraints, and descriptions. The domain meaning of <text:span text:style-name="Source_20_Text">tradeIdentifier</text:span>, <text:span text:style-name="Source_20_Text">counterpartyLEI</text:span>, <text:span text:style-name="Source_20_Text">currencyPair</text:span>, <text:span text:style-name="Source_20_Text">notionalAmount</text:span>, <text:span text:style-name="Source_20_Text">tradeDate</text:span>, and <text:span text:style-name="Source_20_Text">settlementDate</text:span> still comes from the governed vocabulary, conceptual model, type system, lifecycle rules, report model, or other authoritative semantic sour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6:10</meta:creation-date>
    <dc:creator>Generated</dc:creator>
    <dc:date>2026-08-24T02::36:10</dc:date>
    <dc:language>en-US</dc:language>
    <meta:editing-cycles>1</meta:editing-cycles>
    <meta:editing-duration>PT0S</meta:editing-duration>
    <dc:title>dido:99_annexes:annex-b-terms-and-definitions:j:json_schema</dc:title>
  </office:meta>
</office:document-meta>
</file>