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j:json"/><text:bookmark-start text:name="__RefHeading___javascript_object_notation_json_1"/><text:bookmark-start text:name="javascript_object_notation_json"/>JavaScript Object Notation (JSON)<text:bookmark-end text:name="__RefHeading___javascript_object_notation_json_1"/><text:bookmark-end text:name="javascript_object_notation_json"/></text:h>
      <text:p text:style-name="Text_20_body"><text:a xlink:type="simple" xlink:href="https://wiki.didosolutions.com/dido/99_annexes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JavaScript Object Notation (JSON) provides a lightweight, text-based syntax for structured data interchange. JSON represents data using objects, arrays, names, values, strings, numbers, booleans, and null values.</text:p>
      <text:p text:style-name="Text_20_body">JSON supports data exchange across programming languages, <text:a xlink:type="simple" xlink:href="https://wiki.didosolutions.com/dido/99_annexes/99_annexes/annex-b-terms-and-definitions/a/api" text:style-name="Internet_20_link" text:visited-style-name="Visited_20_Internet_20_Link">APIs</text:a>, message formats, configuration files, event payloads, reports, and implementation artefacts.</text:p>
      <text:p text:style-name="Text_20_body">JSON differs from <text:a xlink:type="simple" xlink:href="https://wiki.didosolutions.com/dido/99_annexes/99_annexes/annex-b-terms-and-definitions/s/schema" text:style-name="Internet_20_link" text:visited-style-name="Visited_20_Internet_20_Link">schema</text:a>. JSON provides a data-interchange syntax. A schema defines structure, permitted values, relationships, and constraints for a defined representation context. JSON Schema, when used, constrains JSON documents.</text:p>
      <text:p text:style-name="Text_20_body">JSON also differs from <text:a xlink:type="simple" xlink:href="https://wiki.didosolutions.com/dido/99_annexes/99_annexes/annex-b-terms-and-definitions/s/semantic" text:style-name="Internet_20_link" text:visited-style-name="Visited_20_Internet_20_Link">semantics</text:a>. JSON syntax alone does not establish domain meaning. JSON expresses semantic content when names, values, structures, schemas, vocabularies, rules, and traceability preserve defined domain meaning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lightweight, text-based syntax for structured data interchange using objects, arrays, names, and values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ECMA-404 The JSON Data Interchange Syntax; specialised for use in the FX Demo Reference Architecture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JSON is a syntax, not a semantic model. A JSON document gains domain meaning from its schema, vocabulary, field definitions, type system, rules, API contract, report model, or other authoritative semantic source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JSON trade message represents selected FX trade information as name-value pairs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{<text:line-break/><text:s text:c="2"/>"tradeIdentifier": "Trade-123",<text:line-break/><text:s text:c="2"/>"currencyPair": "EUR/USD",<text:line-break/><text:s text:c="2"/>"notionalAmount": 1000000,<text:line-break/><text:s text:c="2"/>"tradeDate": "2026-07-07",<text:line-break/><text:s text:c="2"/>"settlementDate": "2026-07-09"<text:line-break/>}</text:p>
          </table:table-cell>
        </table:table-row>
      </table:table>
      <text:p text:style-name="Text_20_body">The JSON syntax represents the data. The associated schema, type system, conceptual model, and business rules define the meaning of <text:span text:style-name="Source_20_Text">tradeIdentifier</text:span>, <text:span text:style-name="Source_20_Text">currencyPair</text:span>, <text:span text:style-name="Source_20_Text">notionalAmount</text:span>, <text:span text:style-name="Source_20_Text">tradeDate</text:span>, and <text:span text:style-name="Source_20_Text">settlementDate</text:span>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5::32:03</meta:creation-date>
    <dc:creator>Generated</dc:creator>
    <dc:date>2026-08-24T05::32:03</dc:date>
    <dc:language>en-US</dc:language>
    <meta:editing-cycles>1</meta:editing-cycles>
    <meta:editing-duration>PT0S</meta:editing-duration>
    <dc:title>dido:99_annexes:annex-b-terms-and-definitions:j:json</dc:title>
  </office:meta>
</office:document-meta>
</file>