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j:jitter"/><text:bookmark-start text:name="__RefHeading___jitter_1"/><text:bookmark-start text:name="jitter"/>Jitter<text:bookmark-end text:name="__RefHeading___jitter_1"/><text:bookmark-end text:name="jitter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Jitter refers to variation in packet delay across a network path.</text:p>
      <text:p text:style-name="Text_20_body">In the context of <text:a xlink:type="simple" xlink:href="https://wiki.didosolutions.com/dido/99_annexes/99_annexes/annex-b-terms-and-definitions/i/internet_qos" text:style-name="Internet_20_link" text:visited-style-name="Visited_20_Internet_20_Link">internet_qos</text:a>, Jitter affects traffic that depends on regular packet delivery, including voice, video, telemetry, and time-sensitive operational observa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variation in network delay experienced by packets in a packet stream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sed from Internet QoS terminology and IP packet delay variation terminology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Jitter is not latency itself. Latency describes delay. Jitter describes variation in dela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stream with stable latency has low jitter. A stream with rapidly changing delay has high jitt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41:14</meta:creation-date>
    <dc:creator>Generated</dc:creator>
    <dc:date>2026-08-24T04::41:14</dc:date>
    <dc:language>en-US</dc:language>
    <meta:editing-cycles>1</meta:editing-cycles>
    <meta:editing-duration>PT0S</meta:editing-duration>
    <dc:title>dido:99_annexes:annex-b-terms-and-definitions:j:jitter</dc:title>
  </office:meta>
</office:document-meta>
</file>