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so"/><text:bookmark-start text:name="__RefHeading___international_organization_for_standardization_iso_1"/><text:bookmark-start text:name="international_organization_for_standardization_iso"/>International Organization for Standardization (ISO)<text:bookmark-end text:name="__RefHeading___international_organization_for_standardization_iso_1"/><text:bookmark-end text:name="international_organization_for_standardization_iso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SO is the International Organization for Standardization. ISO develops and publishes international standards through a membership structure of national standards bodies. In the SIP-RA RFP, ISO is relevant because the RFP uses ISO/IEC terminology for normative keywords, including “SHALL”, “SHALL NOT”, “SHOULD”, “SHOULD NOT”, “MAY”, and “NEED NOT”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An independent, non-governmental international organization that develops and publishes international standards through its member national standards bodies.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<text:a xlink:type="simple" xlink:href="https://www.iso.org/about" text:style-name="Internet_20_link" text:visited-style-name="Visited_20_Internet_20_Link">ISO: About ISO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SO brings experts together to agree on international standards for products, services, systems, processes, and other subjects requiring common specific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ISO/IEC Directives, Part 2 defines drafting rules for International Standards and provides the terminology used for normative expressions in this RFP.</text:p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28:39</meta:creation-date>
    <dc:creator>Generated</dc:creator>
    <dc:date>2026-08-24T09::28:39</dc:date>
    <dc:language>en-US</dc:language>
    <meta:editing-cycles>1</meta:editing-cycles>
    <meta:editing-duration>PT0S</meta:editing-duration>
    <dc:title>dido:99_annexes:annex-b-terms-and-definitions:i:iso</dc:title>
  </office:meta>
</office:document-meta>
</file>