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ventory"/><text:bookmark-start text:name="__RefHeading___inventory_1"/><text:bookmark-start text:name="inventory"/>Inventory<text:bookmark-end text:name="__RefHeading___inventory_1"/><text:bookmark-end text:name="invento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nventory is a managed record of subjects held, controlled, allocated, available, or otherwise accounted for within a defined scope.</text:p>
      <text:p text:style-name="Text_20_body">An Inventory can account for:</text:p>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n/node_set" text:style-name="Internet_20_link" text:visited-style-name="Visited_20_Internet_20_Link">Node Sets</text:a>
      <text:a xlink:type="simple" xlink:href="https://wiki.didosolutions.com/dido/99_annexes/annex-b-terms-and-definitions/d/deployment_target" text:style-name="Internet_20_link" text:visited-style-name="Visited_20_Internet_20_Link">Deployment Targets</text:a>
      <text:a xlink:type="simple" xlink:href="https://wiki.didosolutions.com/dido/99_annexes/annex-b-terms-and-definitions/t/test_environment" text:style-name="Internet_20_link" text:visited-style-name="Visited_20_Internet_20_Link">Test Environments</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e/executable_artifact" text:style-name="Internet_20_link" text:visited-style-name="Visited_20_Internet_20_Link">Executable Artifacts</text:a>
      <text:a xlink:type="simple" xlink:href="https://wiki.didosolutions.com/dido/99_annexes/annex-b-terms-and-definitions/r/resource" text:style-name="Internet_20_link" text:visited-style-name="Visited_20_Internet_20_Link">Resources</text:a>
      <text:a xlink:type="simple" xlink:href="https://wiki.didosolutions.com/dido/99_annexes/annex-b-terms-and-definitions/o/operational_resource" text:style-name="Internet_20_link" text:visited-style-name="Visited_20_Internet_20_Link">Operational Resources</text:a>
      <text:p text:style-name="Text_20_body">SoftwareHardwareServicesLicensesStorage capacityProcessing capacityTest instrumentsOther subjects requiring operational or administrative accountingAn Inventory can record:</text:p>
      <text:p text:style-name="Text_20_body">Subject identitySubject typeSubject <text:a xlink:type="simple" xlink:href="https://wiki.didosolutions.com/dido/99_annexes/annex-b-terms-and-definitions/v/version" text:style-name="Internet_20_link" text:visited-style-name="Visited_20_Internet_20_Link">Version</text:a>QuantityOwnershipCustodianshipOperatorLocationConfigurationAllocationAvailabilityCapacityConditionOperational statusDeployment statusAcquisition informationApplicable licenseApplicable dependenciesApplicable <text:a xlink:type="simple" xlink:href="https://wiki.didosolutions.com/dido/99_annexes/annex-b-terms-and-definitions/p/policy" text:style-name="Internet_20_link" text:visited-style-name="Visited_20_Internet_20_Link">Policies</text:a>Applicable <text:a xlink:type="simple" xlink:href="https://wiki.didosolutions.com/dido/99_annexes/annex-b-terms-and-definitions/g/governance_policy" text:style-name="Internet_20_link" text:visited-style-name="Visited_20_Internet_20_Link">Governance Policies</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An Inventory can provide capabilities for:</text:p>
      <text:p text:style-name="Text_20_body">Adding an Inventory recordUpdating an Inventory recordRemoving an Inventory recordLocating an inventoried subjectDetermining availabilityDetermining allocationDetermining capacityDetermining operational statusReconciling recorded and observed subjectsReserving ResourcesAllocating ResourcesReleasing ResourcesRecording changesReporting shortagesReporting excess capacityPreserving Inventory histor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record of subjects held, controlled, allocated, available, or otherwise accounted for within a defined scop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o/operational_resource" text:style-name="Internet_20_link" text:visited-style-name="Visited_20_Internet_20_Link">Operational Resource</text:a>
      <text:a xlink:type="simple" xlink:href="https://wiki.didosolutions.com/dido/99_annexes/annex-b-terms-and-definitions/c/catalog" text:style-name="Internet_20_link" text:visited-style-name="Visited_20_Internet_20_Link">Catalog</text:a>
      <text:a xlink:type="simple" xlink:href="https://wiki.didosolutions.com/dido/99_annexes/annex-b-terms-and-definitions/r/registry" text:style-name="Internet_20_link" text:visited-style-name="Visited_20_Internet_20_Link">Registry</text:a>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n Inventory differs from a <text:a xlink:type="simple" xlink:href="https://wiki.didosolutions.com/dido/99_annexes/annex-b-terms-and-definitions/c/catalog" text:style-name="Internet_20_link" text:visited-style-name="Visited_20_Internet_20_Link">Catalog</text:a>:</text:p>
      <text:p text:style-name="Text_20_body">An Inventory accounts for subjects within a defined operational or administrative scopeA Catalog describes subjects and enables their discoveryA Catalog can describe subjects that are not currently possessed, controlled, allocated, or available. An Inventory ordinarily records their current accounting or operational relationship to the defined scope.</text:p>
      <text:p text:style-name="Text_20_body">An Inventory differs from a <text:a xlink:type="simple" xlink:href="https://wiki.didosolutions.com/dido/99_annexes/annex-b-terms-and-definitions/r/registry" text:style-name="Internet_20_link" text:visited-style-name="Visited_20_Internet_20_Link">Registry</text:a>:</text:p>
      <text:p text:style-name="Text_20_body">An Inventory accounts for subjects held, controlled, allocated, available, or otherwise trackedA Registry authoritatively records subjects under a defined registration processA subject can appear in an Inventory without being registered. A registered subject can exist without appearing in a particular Inventory.</text:p>
      <text:p text:style-name="Text_20_body">An Inventory differs from a <text:a xlink:type="simple" xlink:href="https://wiki.didosolutions.com/dido/99_annexes/annex-b-terms-and-definitions/r/repository" text:style-name="Internet_20_link" text:visited-style-name="Visited_20_Internet_20_Link">Repository</text:a>:</text:p>
      <text:p text:style-name="Text_20_body">An Inventory records the identity, quantity, location, status, or allocation of subjectsA Repository stores, preserves, and provides access to retained contentA Repository can maintain an Inventory of its retained content.</text:p>
      <text:p text:style-name="Text_20_body">An Inventory record differs from the inventoried subject:</text:p>
      <text:p text:style-name="Text_20_body">The Inventory record describes the subject’s accounting or operational stateThe inventoried subject is the Resource, Artifact, system, or other item being accounted forChanging an Inventory record does not necessarily change the inventoried subject. Changing the inventoried subject does not automatically update the Inventory record.</text:p>
      <text:p text:style-name="Text_20_body">An Inventory can be:</text:p>
      <text:p text:style-name="Text_20_body">Physical or logicalManual or automatedLocal or distributedCentralized or federatedPermanent or temporaryOrganization-specificCommunity-specificEnvironment-specificDeployment-specificAn Inventory represents a state within a defined scope and at an applicable time. Inventory information can become stale when changes to availability, configuration, allocation, location, or status are not recorded.</text:p>
      <text:p text:style-name="Text_20_body">An Inventory should identify when its information was observed, reported, or reconciled.</text:p>
      <text:p text:style-name="Text_20_body">An Inventory does not necessarily establish:</text:p>
      <text:p text:style-name="Text_20_body">AuthorityOwnershipApprovalRegistrationConformanceValidationAuthorization for useThe Inventory record must identify these characteristics explicitly when they apply.</text:p>
      <text:h text:style-name="Heading_20_2" text:outline-level="2"><text:bookmark-start text:name="__RefHeading___example_6"/><text:bookmark-start text:name="example"/>Example<text:bookmark-end text:name="__RefHeading___example_6"/><text:bookmark-end text:name="example"/></text:h>
      <text:p text:style-name="Text_20_body">A DIDO-TE Operational Resource Inventory records the Resources available to support a planned Test Run.</text:p>
      <text:p text:style-name="Text_20_body">The Inventory records:</text:p>
      <text:p text:style-name="Text_20_body">Available NodesAvailable Deployment TargetsAvailable Execution FacilitiesAvailable storage capacityAvailable processing capacityAvailable network interfacesInstalled Executable Artifact VersionsCurrent configuration statesResource allocationsOperational statusApplicable Governance PoliciesApplicable ProvenanceApplicable TraceabilityA Test Operator uses the Inventory to determine whether the required Resources are available.</text:p>
      <text:p text:style-name="Text_20_body">The Test Definition Catalog identifies the Test Definition. The Repository stores the Test Definition and Executable Artifacts. The Registry identifies authorized Nodes. The Inventory records which authorized Nodes and other Resources are currently available for the Test Ru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0:50</meta:creation-date>
    <dc:creator>Generated</dc:creator>
    <dc:date>2026-08-22T18::00:50</dc:date>
    <dc:language>en-US</dc:language>
    <meta:editing-cycles>1</meta:editing-cycles>
    <meta:editing-duration>PT0S</meta:editing-duration>
    <dc:title>dido:99_annexes:annex-b-terms-and-definitions:i:inventory</dc:title>
  </office:meta>
</office:document-meta>
</file>