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terpretive_artefact"/><text:bookmark-start text:name="__RefHeading___interpretive_artefact_1"/><text:bookmark-start text:name="interpretive_artefact"/>Interpretive Artefact<text:bookmark-end text:name="__RefHeading___interpretive_artefact_1"/><text:bookmark-end text:name="interpretive_artefact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nterpretive artefact identifies a governed construct that defines logic or rules applied during <text:a xlink:type="simple" xlink:href="https://wiki.didosolutions.com/dido/99_annexes/99_annexes/annex-b-terms-and-definitions/i/interpretation" text:style-name="Internet_20_link" text:visited-style-name="Visited_20_Internet_20_Link">interpretation</text:a>.</text:p>
      <text:p text:style-name="Text_20_body">Interpretive artefacts support consistent interpretation by separating governed logic from implementation code, runtime technology, storage technology, and deployment environment.</text:p>
      <text:p text:style-name="Text_20_body">An interpretive artefact differs from an implementation artefact. An implementation artefact realises logic through a selected technology. An interpretive artefact defines the governed logic or rules that guide interpretation independently of the selected implementation mechanism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governed construct defining logic or rules applied during <text:a xlink:type="simple" xlink:href="https://wiki.didosolutions.com/dido/99_annexes/99_annexes/annex-b-terms-and-definitions/i/interpretation" text:style-name="Internet_20_link" text:visited-style-name="Visited_20_Internet_20_Link">interpretation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tructured Information Processing <text:a xlink:type="simple" xlink:href="https://wiki.didosolutions.com/dido/99_annexes/99_annexes/annex-b-terms-and-definitions/r/reference_architecture" text:style-name="Internet_20_link" text:visited-style-name="Visited_20_Internet_20_Link">reference_architecture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nterpretive artefact provides a controlled basis for applying logic, rules, and semantic meaning during structured information processing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policy rule set, validation rule, interpretation rule, lifecycle rule, or semantic mapping is an interpretive artefact when the <text:a xlink:type="simple" xlink:href="https://wiki.didosolutions.com/dido/99_annexes/99_annexes/annex-b-terms-and-definitions/r/reference_architecture" text:style-name="Internet_20_link" text:visited-style-name="Visited_20_Internet_20_Link">reference_architecture</text:a> governs its definition, versioning, authority, and application during interpret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21:16</meta:creation-date>
    <dc:creator>Generated</dc:creator>
    <dc:date>2026-08-23T02::21:16</dc:date>
    <dc:language>en-US</dc:language>
    <meta:editing-cycles>1</meta:editing-cycles>
    <meta:editing-duration>PT0S</meta:editing-duration>
    <dc:title>dido:99_annexes:annex-b-terms-and-definitions:i:interpretive_artefact</dc:title>
  </office:meta>
</office:document-meta>
</file>