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i:interpretation"/><text:bookmark-start text:name="__RefHeading___interpretation_1"/><text:bookmark-start text:name="interpretation"/>Interpretation<text:bookmark-end text:name="__RefHeading___interpretation_1"/><text:bookmark-end text:name="interpretation"/></text:h>
      <text:p text:style-name="Text_20_body"><text:a xlink:type="simple" xlink:href="https://wiki.didosolutions.com/dido/99_annexes/99_annexes/annex-b-terms-and-definitions/start" text:style-name="Internet_20_link" text:visited-style-name="Visited_20_Internet_20_Link">Return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Interpretation applies semantic context, rules, calculations, classifications, models, or reasoning to data. It produces conclusions, derived facts, analytical assertions, validation outcomes, or decisions.</text:p>
      <text:p text:style-name="Text_20_body">Interpretation remains distinct from data, structure, and semantics. Data supplies values. Structure governs form. Semantics supplies meaning. Interpretation uses those concerns to determine what follows from the information in a defined context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application of semantic context, rules, calculations, classifications, models, or reasoning to data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Informed by SIP-RA treatment of interpretation as distinct from data, structure, and semantics; aligned with FDIS-RA separation of evidence, observation, semantic representation, interpretation, validation, and analysis; adapted from FX Demo Reference Architecture material on analytical assertions, ACTUS computation, semantic processing, validation, monitoring, and policy decisions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Interpretation may produce outputs that later become data for another process. The architecture must preserve the traceability between inputs, interpretive context, rules, versions, and outputs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pplying ACTUS logic to transaction data to compute projected cash-flow obligations is an interpretation concer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2::29:48</meta:creation-date>
    <dc:creator>Generated</dc:creator>
    <dc:date>2026-08-23T22::29:48</dc:date>
    <dc:language>en-US</dc:language>
    <meta:editing-cycles>1</meta:editing-cycles>
    <meta:editing-duration>PT0S</meta:editing-duration>
    <dc:title>dido:99_annexes:annex-b-terms-and-definitions:i:interpretation</dc:title>
  </office:meta>
</office:document-meta>
</file>