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nterpretation-controlled_transitions"/><text:bookmark-start text:name="__RefHeading___interpretation-controlled_transition_1"/><text:bookmark-start text:name="interpretation-controlled_transition"/>Interpretation-Controlled Transition<text:bookmark-end text:name="__RefHeading___interpretation-controlled_transition_1"/><text:bookmark-end text:name="interpretation-controlled_transition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Interpretation-controlled transitions depend on the semantic interpretation of validated FX transaction information.</text:p>
      <text:p text:style-name="Text_20_body">The <text:a xlink:type="simple" xlink:href="https://wiki.didosolutions.com/dido/99_annexes/annex-b-terms-and-definitions/f/fx_semantic_interpretation_node" text:style-name="Internet_20_link" text:visited-style-name="Visited_20_Internet_20_Link">FX Semantic Interpretation Node</text:a> produces an <text:a xlink:type="simple" xlink:href="https://wiki.didosolutions.com/dido/99_annexes/annex-b-terms-and-definitions/f/fx_semantic_assertion" text:style-name="Internet_20_link" text:visited-style-name="Visited_20_Internet_20_Link">FX Semantic Assertion</text:a>. That assertion supports movement from validated transaction information to semantically interpreted transaction information. It provides semantic context for contract state management, cash-flow computation, policy evaluation, audit, provenance, replay, and <text:a xlink:type="simple" xlink:href="https://wiki.didosolutions.com/dido/99_annexes/annex-b-terms-and-definitions/e/evidence" text:style-name="Internet_20_link" text:visited-style-name="Visited_20_Internet_20_Link">Evidence</text:a> review.</text:p>
      <text:p text:style-name="Text_20_body">An interpretation-controlled transition identifies the validated input, <text:a xlink:type="simple" xlink:href="https://wiki.didosolutions.com/dido/99_annexes/annex-b-terms-and-definitions/f/fx_semantic_assertion" text:style-name="Internet_20_link" text:visited-style-name="Visited_20_Internet_20_Link">FX Semantic Assertion</text:a>, semantic source, semantic version, the producing <text:a xlink:type="simple" xlink:href="https://wiki.didosolutions.com/dido/99_annexes/annex-b-terms-and-definitions/f/fx_semantic_interpretation_node" text:style-name="Internet_20_link" text:visited-style-name="Visited_20_Internet_20_Link">FX Semantic Interpretation Node</text:a>, timestamp, the resulting lifecycle state, and the provenance reference.</text:p>
      <text:p text:style-name="Text_20_body">Interpretation-controlled transitions preserve the distinction between structural validity and semantic meaning. A transaction passes validation when it satisfies structure and constraint expectations. It becomes semantically interpreted when the <text:a xlink:type="simple" xlink:href="https://wiki.didosolutions.com/dido/99_annexes/annex-b-terms-and-definitions/f/fx_semantic_interpretation_node" text:style-name="Internet_20_link" text:visited-style-name="Visited_20_Internet_20_Link">FX Semantic Interpretation Node</text:a> records governed meaning for the transac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FX lifecycle transition governed by an FX Semantic Assertion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<text:a xlink:type="simple" xlink:href="https://wiki.didosolutions.com/dido/99_annexes/annex-b-terms-and-definitions/f/fx_semantic_assertion" text:style-name="Internet_20_link" text:visited-style-name="Visited_20_Internet_20_Link">FX Semantic Assertion</text:a> from Section 9.5, <text:a xlink:type="simple" xlink:href="https://wiki.didosolutions.com/dido/99_annexes/annex-b-terms-and-definitions/s/semantic_interpretation_role" text:style-name="Internet_20_link" text:visited-style-name="Visited_20_Internet_20_Link">Semantic Interpretation Role</text:a> from Section 7.4, <text:a xlink:type="simple" xlink:href="https://wiki.didosolutions.com/dido/99_annexes/annex-b-terms-and-definitions/s/semantics" text:style-name="Internet_20_link" text:visited-style-name="Visited_20_Internet_20_Link">Semantics</text:a> from Part 1, Section 9.4, <text:a xlink:type="simple" xlink:href="https://wiki.didosolutions.com/dido/99_annexes/annex-b-terms-and-definitions/i/interpretation" text:style-name="Internet_20_link" text:visited-style-name="Visited_20_Internet_20_Link">Interpretation</text:a> from Part 1, Section 9.5, and <text:a xlink:type="simple" xlink:href="https://wiki.didosolutions.com/dido/99_annexes/annex-b-terms-and-definitions/t/traceability" text:style-name="Internet_20_link" text:visited-style-name="Visited_20_Internet_20_Link">Traceability</text:a> from Part 1, Section 7.10; generalised from semantic interpretation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Interpretation-controlled transitions do not prescribe FIBO, SBVR, OWL, RDF, a semantic repository, a rules engine, a database lookup, or a model execution mechanism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validated FX Transaction Record moves to <text:span text:style-name="Strong_20_Emphasis">Semantically Interpreted</text:span> when the <text:a xlink:type="simple" xlink:href="https://wiki.didosolutions.com/dido/99_annexes/annex-b-terms-and-definitions/f/fx_semantic_interpretation_node" text:style-name="Internet_20_link" text:visited-style-name="Visited_20_Internet_20_Link">FX Semantic Interpretation Node</text:a> produces an <text:a xlink:type="simple" xlink:href="https://wiki.didosolutions.com/dido/99_annexes/annex-b-terms-and-definitions/f/fx_semantic_assertion" text:style-name="Internet_20_link" text:visited-style-name="Visited_20_Internet_20_Link">FX Semantic Assertion</text:a> identifying the transaction's governed FX mean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6::48:41</meta:creation-date>
    <dc:creator>Generated</dc:creator>
    <dc:date>2026-08-24T16::48:41</dc:date>
    <dc:language>en-US</dc:language>
    <meta:editing-cycles>1</meta:editing-cycles>
    <meta:editing-duration>PT0S</meta:editing-duration>
    <dc:title>dido:99_annexes:annex-b-terms-and-definitions:i:interpretation-controlled_transitions</dc:title>
  </office:meta>
</office:document-meta>
</file>