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nterface_contract"/><text:bookmark-start text:name="__RefHeading___interface_contract_1"/><text:bookmark-start text:name="interface_contract"/>Interface Contract<text:bookmark-end text:name="__RefHeading___interface_contract_1"/><text:bookmark-end text:name="interface_contrac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interface contract identifies a version-controlled specification governing the exchange of <text:a xlink:type="simple" xlink:href="https://wiki.didosolutions.com/fxdemo/dido_99_annexes/annex-b-terms-and-definitions/s/structured_information_artifact" text:style-name="Internet_20_link" text:visited-style-name="Visited_20_Internet_20_Link">structured information</text:a> across an <text:a xlink:type="simple" xlink:href="https://wiki.didosolutions.com/dido/99_annexes/annex-b-terms-and-definitions/a/attachment_point" text:style-name="Internet_20_link" text:visited-style-name="Visited_20_Internet_20_Link">Attachment Point</text:a>.</text:p>
      <text:p text:style-name="Text_20_body">An interface contract defines the structural, semantic, operational, and governance expectations that apply at an attachment point. These expectations support consistent exchange, validation, interpretation, traceability, and conformance evaluation.</text:p>
      <text:p text:style-name="Text_20_body">An interface contract differs from an implementation interface. An implementation interface realises an exchange mechanism through a selected technology. An interface contract defines the governed architectural expectations for the exchange independently of the selected implementation technolog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version-controlled specification governing the exchange of structured information across an <text:a xlink:type="simple" xlink:href="https://wiki.didosolutions.com/dido/99_annexes/annex-b-terms-and-definitions/a/attachment_point" text:style-name="Internet_20_link" text:visited-style-name="Visited_20_Internet_20_Link">Attachment Point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tructured Information Processing <text:a xlink:type="simple" xlink:href="https://wiki.didosolutions.com/dido/99_annexes/annex-b-terms-and-definitions/r/reference_architecture" text:style-name="Internet_20_link" text:visited-style-name="Visited_20_Internet_20_Link">Reference Architecture (RA)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interface contract provides a governed basis for evaluating whether information exchange across an attachment point preserves required structure, meaning, authority, and lifecycle control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interface contract specifies the required structure, semantic interpretation, validation rules, version identifier, and governance constraints for structured information exchanged between a <text:a xlink:type="simple" xlink:href="https://wiki.didosolutions.com/dido/99_annexes/annex-b-terms-and-definitions/d/data_plane" text:style-name="Internet_20_link" text:visited-style-name="Visited_20_Internet_20_Link">Data Plane</text:a> service and a downstream processing servi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24:07</meta:creation-date>
    <dc:creator>Generated</dc:creator>
    <dc:date>2026-08-24T01::24:07</dc:date>
    <dc:language>en-US</dc:language>
    <meta:editing-cycles>1</meta:editing-cycles>
    <meta:editing-duration>PT0S</meta:editing-duration>
    <dc:title>dido:99_annexes:annex-b-terms-and-definitions:i:interface_contract</dc:title>
  </office:meta>
</office:document-meta>
</file>