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nfrastructure_resource"/><text:bookmark-start text:name="__RefHeading___infrastructure_resource_1"/><text:bookmark-start text:name="infrastructure_resource"/>Infrastructure Resource<text:bookmark-end text:name="__RefHeading___infrastructure_resource_1"/><text:bookmark-end text:name="infrastructure_resourc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nfrastructure Resource is a resource that supplies computing, storage, networking, security, identity, management, or related capabilities within an <text:a xlink:type="simple" xlink:href="https://wiki.didosolutions.com/dido/99_annexes/annex-b-terms-and-definitions/i/infrastructure_environment" text:style-name="Internet_20_link" text:visited-style-name="Visited_20_Internet_20_Link">Infrastructure Environment</text:a>.</text:p>
      <text:p text:style-name="Text_20_body">Infrastructure Resources may include:</text:p>
      <text:p text:style-name="Text_20_body">Physical computing resourcesVirtual computing resourcesStorage resourcesNetwork resourcesIdentity resourcesSecurity resourcesLoad-balancing resourcesMonitoring resourcesLogging resourcesName-resolution resourcesKey-management resourcesProvider-managed servicesAn Infrastructure Resource may be:</text:p>
      <text:p text:style-name="Text_20_body">CreatedConfiguredAllocatedAssociated with other resourcesUpdatedReplacedReleasedTransferredRetiredAn Infrastructure Resource differs from an <text:a xlink:type="simple" xlink:href="https://wiki.didosolutions.com/dido/99_annexes/annex-b-terms-and-definitions/i/infrastructure_configuration" text:style-name="Internet_20_link" text:visited-style-name="Visited_20_Internet_20_Link">Infrastructure Configuration</text:a>:</text:p>
      <text:p text:style-name="Text_20_body">An Infrastructure Resource supplies an infrastructure capabilityAn Infrastructure Configuration specifies the desired state of Infrastructure Resources and their relationshipsAn Infrastructure Resource may be physical, virtual, logical, or provider-managed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ource that supplies computing, storage, networking, security, identity, management, or related capability within an <text:a xlink:type="simple" xlink:href="https://wiki.didosolutions.com/dido/99_annexes/annex-b-terms-and-definitions/i/infrastructure_environment" text:style-name="Internet_20_link" text:visited-style-name="Visited_20_Internet_20_Link">Infrastructure Environment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nfrastructure Resource does not by itself establish that the resource is:</text:p>
      <text:p text:style-name="Text_20_body">Configured correctlyAuthorized for useCompliant with an applicable <text:a xlink:type="simple" xlink:href="https://wiki.didosolutions.com/dido/99_annexes/annex-b-terms-and-definitions/b/baseline" text:style-name="Internet_20_link" text:visited-style-name="Visited_20_Internet_20_Link">Baseline</text:a>AvailableSecureSuitable for a specified purposeSeparate requirements govern those determinations.</text:p>
      <text:p text:style-name="Text_20_body">The term does not prescribe a particular provider, resource model, deployment technology, management interface, or implementation platfor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virtual network, compute instance, storage volume, identity role, and logging service are Infrastructure Resources within a production Infrastructure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6:07</meta:creation-date>
    <dc:creator>Generated</dc:creator>
    <dc:date>2026-08-22T17::06:07</dc:date>
    <dc:language>en-US</dc:language>
    <meta:editing-cycles>1</meta:editing-cycles>
    <meta:editing-duration>PT0S</meta:editing-duration>
    <dc:title>dido:99_annexes:annex-b-terms-and-definitions:i:infrastructure_resource</dc:title>
  </office:meta>
</office:document-meta>
</file>