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repository"/><text:bookmark-start text:name="__RefHeading___infrastructure_repository_1"/><text:bookmark-start text:name="infrastructure_repository"/>Infrastructure Repository<text:bookmark-end text:name="__RefHeading___infrastructure_repository_1"/><text:bookmark-end text:name="infrastructure_repositor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Repository is a version-controlled repository that contains Infrastructure Definitions and related artefacts used to provision, configure, verify, manage, or remove infrastructure.</text:p>
      <text:p text:style-name="Text_20_body">The repository may contain <text:a xlink:type="simple" xlink:href="https://wiki.didosolutions.com/dido/99_annexes/annex-b-terms-and-definitions/i/iac" text:style-name="Internet_20_link" text:visited-style-name="Visited_20_Internet_20_Link">Infrastructure as Code (IaC)</text:a> definitions, configuration files, variables, validation rules, provisioning content, deployment procedures, tests, documentation, and metadata.</text:p>
      <text:p text:style-name="Text_20_body">Within Crucible, an Infrastructure Repository may serve as the source for an <text:a xlink:type="simple" xlink:href="https://wiki.didosolutions.com/dido/99_annexes/annex-b-terms-and-definitions/i/infrastructure_baseline" text:style-name="Internet_20_link" text:visited-style-name="Visited_20_Internet_20_Link">Infrastructure Baseline</text:a>. A <text:a xlink:type="simple" xlink:href="https://wiki.didosolutions.com/dido/99_annexes/annex-b-terms-and-definitions/c/crucible_description" text:style-name="Internet_20_link" text:visited-style-name="Visited_20_Internet_20_Link">Crucible Description</text:a> references the repository and identifies the selected version or revision.</text:p>
      <text:p text:style-name="Text_20_body">Crucible retrieves the Infrastructure Repository into a <text:a xlink:type="simple" xlink:href="https://wiki.didosolutions.com/dido/99_annexes/annex-b-terms-and-definitions/p/pipeline_workspace" text:style-name="Internet_20_link" text:visited-style-name="Visited_20_Internet_20_Link">Pipeline Workspace</text:a> and records the resolved revision in a <text:a xlink:type="simple" xlink:href="https://wiki.didosolutions.com/dido/99_annexes/annex-b-terms-and-definitions/p/pull_lock" text:style-name="Internet_20_link" text:visited-style-name="Visited_20_Internet_20_Link">Pull Lock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version-controlled repository containing infrastructure definitions and related artefacts used to provision, configure, verify, manage, or remove infrastructu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s Code, source-control, deployment automation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Repository may contain multiple revisions, branches, or proposed changes. A repository revision does not become an approved Infrastructure Baseline until the applicable Configuration Management process establishes it as one.</text:p>
      <text:p text:style-name="Text_20_body">The repository contains definitions and supporting artefacts rather than the deployed infrastructure itself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Repository contains OpenTofu definitions, Ansible content, validation scripts, variables, and deployment documentation for a Kubernetes platform. A Crucible Description pins the repository to the approved revi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6:43</meta:creation-date>
    <dc:creator>Generated</dc:creator>
    <dc:date>2026-08-22T19::56:43</dc:date>
    <dc:language>en-US</dc:language>
    <meta:editing-cycles>1</meta:editing-cycles>
    <meta:editing-duration>PT0S</meta:editing-duration>
    <dc:title>dido:99_annexes:annex-b-terms-and-definitions:i:infrastructure_repository</dc:title>
  </office:meta>
</office:document-meta>
</file>