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i:infrastructure_provider"/><text:bookmark-start text:name="__RefHeading___infrastructure_provider_1"/><text:bookmark-start text:name="infrastructure_provider"/>Infrastructure Provider<text:bookmark-end text:name="__RefHeading___infrastructure_provider_1"/><text:bookmark-end text:name="infrastructure_provider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n Infrastructure Provider is a <text:a xlink:type="simple" xlink:href="https://wiki.didosolutions.com/dido/99_annexes/annex-b-terms-and-definitions/p/provider" text:style-name="Internet_20_link" text:visited-style-name="Visited_20_Internet_20_Link">Provider</text:a> that supplies or operates computing, storage, networking, virtualization, facility, or related foundational resources.</text:p>
      <text:p text:style-name="Text_20_body">The Infrastructure Provider may expose physical resources, virtual resources, cloud services, managed infrastructure, or combinations of those resources.</text:p>
      <text:p text:style-name="Text_20_body">An Infrastructure Provider may also provide identity, monitoring, security, lifecycle management, support, and service-level capabilities associated with the supplied infrastructure.</text:p>
      <text:p text:style-name="Text_20_body">A <text:a xlink:type="simple" xlink:href="https://wiki.didosolutions.com/dido/99_annexes/annex-b-terms-and-definitions/c/cloud_provider" text:style-name="Internet_20_link" text:visited-style-name="Visited_20_Internet_20_Link">Cloud Provider</text:a> is a specialized Infrastructure Provider when it supplies infrastructure through remotely accessible, service-managed cloud capabilitie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<text:a xlink:type="simple" xlink:href="https://wiki.didosolutions.com/dido/99_annexes/annex-b-terms-and-definitions/p/provider" text:style-name="Internet_20_link" text:visited-style-name="Visited_20_Internet_20_Link">provider</text:a> that supplies or operates computing, storage, networking, virtualization, facility, or related foundational resource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infrastructure management, cloud computing, data-center operations, outsourcing, and service-provider usage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n Infrastructure Provider may be internal or external to the organization using the infrastructure.</text:p>
      <text:p text:style-name="Text_20_body">The Infrastructure Provider role does not by itself identify ownership of the workload, application, data, or deployed environment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enterprise infrastructure team operates private compute clusters, storage systems, networks, and virtualization services for internal product teams. The enterprise infrastructure team acts as the Infrastructure Provider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07:26</meta:creation-date>
    <dc:creator>Generated</dc:creator>
    <dc:date>2026-08-22T17::07:26</dc:date>
    <dc:language>en-US</dc:language>
    <meta:editing-cycles>1</meta:editing-cycles>
    <meta:editing-duration>PT0S</meta:editing-duration>
    <dc:title>dido:99_annexes:annex-b-terms-and-definitions:i:infrastructure_provider</dc:title>
  </office:meta>
</office:document-meta>
</file>