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i:infrastructure_platform"/><text:bookmark-start text:name="__RefHeading___infrastructure_platform_1"/><text:bookmark-start text:name="infrastructure_platform"/>Infrastructure Platform<text:bookmark-end text:name="__RefHeading___infrastructure_platform_1"/><text:bookmark-end text:name="infrastructure_platform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n Infrastructure Platform provides managed computing, storage, networking, virtualization, identity, and related foundational resources through defined interfaces and operational services.</text:p>
      <text:p text:style-name="Text_20_body">The Infrastructure Platform supplies the resource foundation on which higher-level <text:a xlink:type="simple" xlink:href="https://wiki.didosolutions.com/dido/99_annexes/annex-b-terms-and-definitions/p/platform" text:style-name="Internet_20_link" text:visited-style-name="Visited_20_Internet_20_Link">Platforms</text:a>, applications, services, and workloads operate.</text:p>
      <text:p text:style-name="Text_20_body">An Infrastructure Platform may expose physical resources, virtual resources, cloud services, or a combination of them. It may also provide resource provisioning, monitoring, access control, lifecycle management, and policy enforcement.</text:p>
      <text:p text:style-name="Text_20_body">A <text:a xlink:type="simple" xlink:href="https://wiki.didosolutions.com/dido/99_annexes/annex-b-terms-and-definitions/d/deployment_platform" text:style-name="Internet_20_link" text:visited-style-name="Visited_20_Internet_20_Link">Deployment Platform</text:a> may use an Infrastructure Platform directly or add orchestration, runtime, application, or management capabilities above it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managed foundation of computing, storage, networking, virtualization, identity, and related resources provided through defined interfaces and operational services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Generalized from infrastructure architecture, cloud computing, virtualization, data-center operations, and platform engineering usage and specialized for the Crucible architecture and operational model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n Infrastructure Platform differs from a general Platform by concentrating on foundational resources rather than application-facing or workload-specific capabilities.</text:p>
      <text:p text:style-name="Text_20_body">The same technical environment may function as both an Infrastructure Platform and a Deployment Platform when it directly hosts deployed workloads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private virtualization cluster provides virtual machines, networks, storage volumes, identity integration, and management interfaces. These capabilities form an Infrastructure Platform for higher-level application and orchestration platform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50:30</meta:creation-date>
    <dc:creator>Generated</dc:creator>
    <dc:date>2026-08-22T17::50:30</dc:date>
    <dc:language>en-US</dc:language>
    <meta:editing-cycles>1</meta:editing-cycles>
    <meta:editing-duration>PT0S</meta:editing-duration>
    <dc:title>dido:99_annexes:annex-b-terms-and-definitions:i:infrastructure_platform</dc:title>
  </office:meta>
</office:document-meta>
</file>