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nfrastructure_independence"/><text:bookmark-start text:name="__RefHeading___infrastructure_independence_1"/><text:bookmark-start text:name="infrastructure_independence"/>Infrastructure Independence<text:bookmark-end text:name="__RefHeading___infrastructure_independence_1"/><text:bookmark-end text:name="infrastructure_independenc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Infrastructure Independence is a property of a subject whose governing intent, <text:a xlink:type="simple" xlink:href="https://wiki.didosolutions.com/dido/99_annexes/annex-b-terms-and-definitions/s/semantic" text:style-name="Internet_20_link" text:visited-style-name="Visited_20_Internet_20_Link">semantics</text:a>, criteria, and required outcomes do not depend on the design, implementation, provider, or selection of particular <text:a xlink:type="simple" xlink:href="https://wiki.didosolutions.com/dido/99_annexes/annex-b-terms-and-definitions/i/infrastructure" text:style-name="Internet_20_link" text:visited-style-name="Visited_20_Internet_20_Link">Infrastructure</text:a>.</text:p>
      <text:p text:style-name="Text_20_body">The subject may include:</text:p>
      <text:p text:style-name="Text_20_body">A specificationA modelA testA <text:a xlink:type="simple" xlink:href="https://wiki.didosolutions.com/dido/99_annexes/annex-b-terms-and-definitions/t/test_definition" text:style-name="Internet_20_link" text:visited-style-name="Visited_20_Internet_20_Link">Test Definition</text:a>An evaluation methodA deployment descriptionAn interfaceA policyA procedureA requirementInfrastructure Independence separates the governing characteristics of the subject from Infrastructure-specific resources, services, providers, platforms, and deployment choices.</text:p>
      <text:p text:style-name="Text_20_body">Infrastructure-specific mechanisms remain consistent with Infrastructure Independence when they preserve the governing:</text:p>
      <text:p text:style-name="Text_20_body">IntentSemanticsEvaluated characteristicsEvaluation method<text:a xlink:type="simple" xlink:href="https://wiki.didosolutions.com/dido/99_annexes/annex-b-terms-and-definitions/a/acceptance_criteria" text:style-name="Internet_20_link" text:visited-style-name="Visited_20_Internet_20_Link">Acceptance Criteria</text:a>Required outcomes<text:a xlink:type="simple" xlink:href="https://wiki.didosolutions.com/dido/99_annexes/annex-b-terms-and-definitions/e/evidence" text:style-name="Internet_20_link" text:visited-style-name="Visited_20_Internet_20_Link">Evidence</text:a> obligations<text:a xlink:type="simple" xlink:href="https://wiki.didosolutions.com/dido/99_annexes/annex-b-terms-and-definitions/t/traceability" text:style-name="Internet_20_link" text:visited-style-name="Visited_20_Internet_20_Link">Traceability</text:a>Such mechanisms include:</text:p>
      <text:p text:style-name="Text_20_body">Provider-specific resource mappingsPlatform bindingsDeployment descriptorsProvisioning proceduresContainer definitionsNetwork mappingsStorage mappingsMonitoring integrations<text:a xlink:type="simple" xlink:href="https://wiki.didosolutions.com/dido/99_annexes/annex-b-terms-and-definitions/c/configuration" text:style-name="Internet_20_link" text:visited-style-name="Visited_20_Internet_20_Link">Configurations</text:a>A change to a governing characteristic constitutes a change to the subject rather than an Infrastructure-specific adapt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roperty of a subject whose governing intent, <text:a xlink:type="simple" xlink:href="https://wiki.didosolutions.com/dido/99_annexes/annex-b-terms-and-definitions/s/semantic" text:style-name="Internet_20_link" text:visited-style-name="Visited_20_Internet_20_Link">semantics</text:a>, criteria, and required outcomes do not depend on the design, implementation, provider, or selection of particular <text:a xlink:type="simple" xlink:href="https://wiki.didosolutions.com/dido/99_annexes/annex-b-terms-and-definitions/i/infrastructure" text:style-name="Internet_20_link" text:visited-style-name="Visited_20_Internet_20_Link">Infrastructure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-TE Mission Objective MO-006: Application-Independent and Infrastructure-Independent Testing</text:p>
      <text:p text:style-name="Text_20_body">DIDO-TE Mission Objective MO-006b: Infrastructure-Independent Testing</text:p>
      <text:p text:style-name="Text_20_body">DIDO Reference Implementation Conceptual Model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Infrastructure Independence does not mean the absence of Infrastructure.</text:p>
      <text:p text:style-name="Text_20_body">Infrastructure Independence does not require identical execution across Infrastructure. Different environments may require different resource mappings, deployment descriptors, Configurations, provisioning procedures, or monitoring integrations.</text:p>
      <text:p text:style-name="Text_20_body">An adaptation preserves Infrastructure Independence when the adaptation does not change the governing intent, semantics, criteria, required outcomes, Evidence obligations, or Traceability.</text:p>
      <text:p text:style-name="Text_20_body">Infrastructure Independence does not mean Infrastructure has no effect on observed results. Infrastructure characteristics may affect performance, reliability, resource consumption, storage consumption, energy consumption, cost, scalability, or operational stability. Infrastructure-independent testing controls, identifies, and records those characteristics so the evaluation distinguishes Infrastructure effects from changes to the governing test.</text:p>
      <text:p text:style-name="Text_20_body">Infrastructure Independence differs from <text:a xlink:type="simple" xlink:href="https://wiki.didosolutions.com/dido/99_annexes/annex-b-terms-and-definitions/a/application_independence" text:style-name="Internet_20_link" text:visited-style-name="Visited_20_Internet_20_Link">Application Independence</text:a>:</text:p>
      <text:p text:style-name="Text_20_body">Infrastructure Independence concerns separation from particular InfrastructureApplication Independence concerns separation from a particular ApplicationA subject may possess Infrastructure Independence without possessing Application Independence, or Application Independence without possessing Infrastructure Independen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DIDO-TE executes the same governed test in an on-premises environment and a cloud environment.</text:p>
      <text:p text:style-name="Text_20_body">Each environment uses different provisioning procedures, storage mappings, network Configurations, and monitoring integrations. Both executions preserve the same testing intent, semantics, evaluated characteristics, Acceptance Criteria, required outcomes, and Evidence obligations.</text:p>
      <text:p text:style-name="Text_20_body">The test records the Infrastructure characteristics and the environment-specific adaptations. The test therefore possesses Infrastructure Independence while retaining the information needed to evaluate Infrastructure-related effec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2:48</meta:creation-date>
    <dc:creator>Generated</dc:creator>
    <dc:date>2026-08-22T18::02:48</dc:date>
    <dc:language>en-US</dc:language>
    <meta:editing-cycles>1</meta:editing-cycles>
    <meta:editing-duration>PT0S</meta:editing-duration>
    <dc:title>dido:99_annexes:annex-b-terms-and-definitions:i:infrastructure_independence</dc:title>
  </office:meta>
</office:document-meta>
</file>