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nfrastructure_environment"/><text:bookmark-start text:name="__RefHeading___infrastructure_environment_1"/><text:bookmark-start text:name="infrastructure_environment"/>Infrastructure Environment<text:bookmark-end text:name="__RefHeading___infrastructure_environment_1"/><text:bookmark-end text:name="infrastructure_environment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nfrastructure Environment is the bounded collection of infrastructure resources, configuration values, relationships, and constraints required to provide an identified operational or development context.</text:p>
      <text:p text:style-name="Text_20_body">An Infrastructure Environment describes the infrastructure context as a whole rather than an individual resource within that context.</text:p>
      <text:p text:style-name="Text_20_body">An Infrastructure Environment may include:</text:p>
      <text:p text:style-name="Text_20_body">Compute resourcesStorage resourcesNetwork resourcesSecurity controlsIdentity and access servicesPlatform servicesConfiguration valuesRelationships among resourcesApplicable <text:a xlink:type="simple" xlink:href="https://wiki.didosolutions.com/dido/99_annexes/annex-b-terms-and-definitions/b/baseline" text:style-name="Internet_20_link" text:visited-style-name="Visited_20_Internet_20_Link">Baselines</text:a>Operational constraintsEnvironment-specific parametersExamples of Infrastructure Environments include development, integration, test, staging, production, training, classified, unclassified, connected, disconnected, and <text:a xlink:type="simple" xlink:href="https://wiki.didosolutions.com/dido/99_annexes/annex-b-terms-and-definitions/a/air-gapped_environment" text:style-name="Internet_20_link" text:visited-style-name="Visited_20_Internet_20_Link">Air-Gapped Environments</text:a>.</text:p>
      <text:p text:style-name="Text_20_body">An Infrastructure Environment differs from an <text:a xlink:type="simple" xlink:href="https://wiki.didosolutions.com/dido/99_annexes/annex-b-terms-and-definitions/i/infrastructure_configuration" text:style-name="Internet_20_link" text:visited-style-name="Visited_20_Internet_20_Link">Infrastructure Configuration</text:a>:</text:p>
      <text:p text:style-name="Text_20_body">The Infrastructure Environment is the infrastructure context being described, created, operated, or evaluatedThe Infrastructure Configuration is the information used to represent or control the desired state of the Infrastructure Environment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environment comprising an identified collection of infrastructure resources, configuration values, relationships, and constraints established for a defined operational or development purpos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Infrastructure Environment may exist as a planned desired state, a deployed environment, or an observed operational state.</text:p>
      <text:p text:style-name="Text_20_body">The term does not require a particular deployment technology, cloud provider, virtualization platform, container platform, operating system, or physical infrastructure.</text:p>
      <text:p text:style-name="Text_20_body">An Infrastructure Environment may inherit configuration from another Infrastructure Environment or may use a shared <text:a xlink:type="simple" xlink:href="https://wiki.didosolutions.com/dido/99_annexes/annex-b-terms-and-definitions/i/infrastructure_blueprint" text:style-name="Internet_20_link" text:visited-style-name="Visited_20_Internet_20_Link">Infrastructure Blueprint</text:a>, but the environment remains independently identifiabl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roduction Infrastructure Environment may include compute instances, storage volumes, network segments, access controls, monitoring services, configuration values, and applicable Baseline references required to operate an application in a controlled production contex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54</meta:creation-date>
    <dc:creator>Generated</dc:creator>
    <dc:date>2026-08-22T15::13:54</dc:date>
    <dc:language>en-US</dc:language>
    <meta:editing-cycles>1</meta:editing-cycles>
    <meta:editing-duration>PT0S</meta:editing-duration>
    <dc:title>dido:99_annexes:annex-b-terms-and-definitions:i:infrastructure_environment</dc:title>
  </office:meta>
</office:document-meta>
</file>