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i:infrastructure_deployment"/><text:bookmark-start text:name="__RefHeading___infrastructure_deployment_1"/><text:bookmark-start text:name="infrastructure_deployment"/>Infrastructure Deployment<text:bookmark-end text:name="__RefHeading___infrastructure_deployment_1"/><text:bookmark-end text:name="infrastructure_deployment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Infrastructure Deployment is the controlled process of realizing an <text:a xlink:type="simple" xlink:href="https://wiki.didosolutions.com/dido/99_annexes/annex-b-terms-and-definitions/i/infrastructure_definition" text:style-name="Internet_20_link" text:visited-style-name="Visited_20_Internet_20_Link">Infrastructure Definition</text:a> within a selected <text:a xlink:type="simple" xlink:href="https://wiki.didosolutions.com/dido/99_annexes/annex-b-terms-and-definitions/t/target_environment" text:style-name="Internet_20_link" text:visited-style-name="Visited_20_Internet_20_Link">Target Environment</text:a>.</text:p>
      <text:p text:style-name="Text_20_body">The process may create, configure, connect, verify, update, and remove compute, storage, networking, identity, security, monitoring, and related infrastructure resources.</text:p>
      <text:p text:style-name="Text_20_body">Infrastructure Deployment translates provider-independent or provider-neutral intent into the mechanisms supported by the selected <text:a xlink:type="simple" xlink:href="https://wiki.didosolutions.com/dido/99_annexes/annex-b-terms-and-definitions/i/infrastructure_provider" text:style-name="Internet_20_link" text:visited-style-name="Visited_20_Internet_20_Link">Infrastructure Provider</text:a>.</text:p>
      <text:p text:style-name="Text_20_body">Within Crucible, a <text:a xlink:type="simple" xlink:href="https://wiki.didosolutions.com/dido/99_annexes/annex-b-terms-and-definitions/p/provider_plugin" text:style-name="Internet_20_link" text:visited-style-name="Visited_20_Internet_20_Link">Provider Plugin</text:a> and associated automation perform the provider-specific operations required to realize the selected <text:a xlink:type="simple" xlink:href="https://wiki.didosolutions.com/dido/99_annexes/annex-b-terms-and-definitions/i/infrastructure_baseline" text:style-name="Internet_20_link" text:visited-style-name="Visited_20_Internet_20_Link">Infrastructure Baseline</text:a>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controlled process of realizing an <text:a xlink:type="simple" xlink:href="https://wiki.didosolutions.com/dido/99_annexes/annex-b-terms-and-definitions/i/infrastructure_definition" text:style-name="Internet_20_link" text:visited-style-name="Visited_20_Internet_20_Link">infrastructure definition</text:a> within a selected <text:a xlink:type="simple" xlink:href="https://wiki.didosolutions.com/dido/99_annexes/annex-b-terms-and-definitions/t/target_environment" text:style-name="Internet_20_link" text:visited-style-name="Visited_20_Internet_20_Link">target environment</text:a>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Infrastructure as Code, cloud provisioning, deployment automation, and systems engineering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Infrastructure Deployment differs from infrastructure definition. The definition specifies the intended infrastructure, while the deployment process creates or changes the realized resources.</text:p>
      <text:p text:style-name="Text_20_body">Infrastructure Deployment may include pre-deployment validation, post-deployment verification, configuration, and teardown activitie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Crucible realizes an Infrastructure Definition by creating virtual networks, compute instances, storage resources, security rules, and a load balancer in an Oracle Cloud Infrastructure environmen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2:29</meta:creation-date>
    <dc:creator>Generated</dc:creator>
    <dc:date>2026-08-22T15::12:29</dc:date>
    <dc:language>en-US</dc:language>
    <meta:editing-cycles>1</meta:editing-cycles>
    <meta:editing-duration>PT0S</meta:editing-duration>
    <dc:title>dido:99_annexes:annex-b-terms-and-definitions:i:infrastructure_deployment</dc:title>
  </office:meta>
</office:document-meta>
</file>