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definition"/><text:bookmark-start text:name="__RefHeading___infrastructure_definition_1"/><text:bookmark-start text:name="infrastructure_definition"/>Infrastructure Definition<text:bookmark-end text:name="__RefHeading___infrastructure_definition_1"/><text:bookmark-end text:name="infrastructure_defini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Definition is a machine-processable specification of infrastructure resources, relationships, constraints, configuration, and lifecycle behavior.</text:p>
      <text:p text:style-name="Text_20_body">The definition may identify compute resources, storage, networking, identity, security controls, monitoring, provider settings, dependencies, topology, capacity, and deployment conditions.</text:p>
      <text:p text:style-name="Text_20_body">An Infrastructure Definition provides input to an automated provisioning or deployment process. The resulting deployed infrastructure is a realization of the definition rather than the definition itself.</text:p>
      <text:p text:style-name="Text_20_body">An <text:a xlink:type="simple" xlink:href="https://wiki.didosolutions.com/dido/99_annexes/annex-b-terms-and-definitions/i/infrastructure_baseline" text:style-name="Internet_20_link" text:visited-style-name="Visited_20_Internet_20_Link">Infrastructure Baseline</text:a> may contain one or more Infrastructure Definitions together with supporting configuration, procedures, validation rules, and metadata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chine-processable specification of infrastructure resources, relationships, constraints, configuration, and lifecycle behavio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<text:a xlink:type="simple" xlink:href="https://wiki.didosolutions.com/dido/99_annexes/annex-b-terms-and-definitions/i/iac" text:style-name="Internet_20_link" text:visited-style-name="Visited_20_Internet_20_Link">Infrastructure as Code (IaC)</text:a>, deployment automation, systems modeling, and cloud orchest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Definition describes intended infrastructure. It does not identify the complete realized state of a deployed environment unless the applicable language and process explicitly record that state.</text:p>
      <text:p text:style-name="Text_20_body">The definition may remain independent of a specific <text:a xlink:type="simple" xlink:href="https://wiki.didosolutions.com/dido/99_annexes/annex-b-terms-and-definitions/m/machine_image" text:style-name="Internet_20_link" text:visited-style-name="Visited_20_Internet_20_Link">Machine Image</text:a> by declaring <text:a xlink:type="simple" xlink:href="https://wiki.didosolutions.com/dido/99_annexes/annex-b-terms-and-definitions/i/image_requirement" text:style-name="Internet_20_link" text:visited-style-name="Visited_20_Internet_20_Link">Image Requirements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Definition specifies three compute nodes, two subnets, a load balancer, storage volumes, identity rules, and network security controls for a Kubernetes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0:50</meta:creation-date>
    <dc:creator>Generated</dc:creator>
    <dc:date>2026-08-22T18::00:50</dc:date>
    <dc:language>en-US</dc:language>
    <meta:editing-cycles>1</meta:editing-cycles>
    <meta:editing-duration>PT0S</meta:editing-duration>
    <dc:title>dido:99_annexes:annex-b-terms-and-definitions:i:infrastructure_definition</dc:title>
  </office:meta>
</office:document-meta>
</file>