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i:infrastructure_configuration"/><text:bookmark-start text:name="__RefHeading___infrastructure_configuration_1"/><text:bookmark-start text:name="infrastructure_configuration"/>Infrastructure Configuration<text:bookmark-end text:name="__RefHeading___infrastructure_configuration_1"/><text:bookmark-end text:name="infrastructure_configuration"/></text:h>
      <text:p text:style-name="Text_20_body"><text:a xlink:type="simple" xlink:href="https://wiki.didosolutions.com/dido/99_annexes/annex-b-terms-and-definitions/start" text:style-name="Internet_20_link" text:visited-style-name="Visited_20_Internet_20_Link">Go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n Infrastructure Configuration represents the desired state of an <text:a xlink:type="simple" xlink:href="https://wiki.didosolutions.com/dido/99_annexes/annex-b-terms-and-definitions/i/infrastructure_environment" text:style-name="Internet_20_link" text:visited-style-name="Visited_20_Internet_20_Link">Infrastructure Environment</text:a>.</text:p>
      <text:p text:style-name="Text_20_body">The representation identifies the infrastructure elements and conditions required for the environment, including:</text:p>
      <text:p text:style-name="Text_20_body">Infrastructure resourcesConfiguration valuesRelationships among resourcesApplicable constraintsRequired inputs and parametersApplicable <text:a xlink:type="simple" xlink:href="https://wiki.didosolutions.com/dido/99_annexes/annex-b-terms-and-definitions/b/baseline" text:style-name="Internet_20_link" text:visited-style-name="Visited_20_Internet_20_Link">Baseline</text:a> referencesAn Infrastructure Configuration describes the state that the Infrastructure Environment is required to achieve or preserve. The Infrastructure Configuration does not need to prescribe the sequence of operations used to create that state.</text:p>
      <text:p text:style-name="Text_20_body">An Infrastructure Configuration may serve as:</text:p>
      <text:p text:style-name="Text_20_body">A controlled input to <text:a xlink:type="simple" xlink:href="https://wiki.didosolutions.com/dido/99_annexes/annex-b-terms-and-definitions/p/provisioning" text:style-name="Internet_20_link" text:visited-style-name="Visited_20_Internet_20_Link">Provisioning</text:a>An input to <text:a xlink:type="simple" xlink:href="https://wiki.didosolutions.com/dido/99_annexes/annex-b-terms-and-definitions/i/infrastructure_deployment" text:style-name="Internet_20_link" text:visited-style-name="Visited_20_Internet_20_Link">Infrastructure Deployment</text:a>A basis for comparing the desired and observed statesA reusable configuration artifactA child or parent configuration within an inheritance relationshipA version-controlled record of infrastructure intentAn Infrastructure Configuration differs from an Infrastructure Environment:</text:p>
      <text:p text:style-name="Text_20_body">The Infrastructure Configuration represents the required stateThe Infrastructure Environment is the infrastructure context represented, created, operated, or evaluated</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configuration that specifies the desired state of an identified infrastructure environment through infrastructure resources, configuration values, relationships, constraints, and applicable baseline references</text:span></text:p>
      <text:h text:style-name="Heading_20_2" text:outline-level="2"><text:bookmark-start text:name="__RefHeading___source_4"/><text:bookmark-start text:name="source"/>Source<text:bookmark-end text:name="__RefHeading___source_4"/><text:bookmark-end text:name="source"/></text:h>
      <text:p text:style-name="Text_20_body">Dido Solutions, Inc. and Jackrabbit Consulting, Inc.</text:p>
      <text:h text:style-name="Heading_20_2" text:outline-level="2"><text:bookmark-start text:name="__RefHeading___note_5"/><text:bookmark-start text:name="note"/>Note<text:bookmark-end text:name="__RefHeading___note_5"/><text:bookmark-end text:name="note"/></text:h>
      <text:p text:style-name="Text_20_body">An Infrastructure Configuration may use a declarative, machine-readable representation.</text:p>
      <text:p text:style-name="Text_20_body">The term does not require a particular configuration language, file format, provisioning technology, cloud provider, virtualization platform, container platform, or operating system.</text:p>
      <text:p text:style-name="Text_20_body">A resolved Infrastructure Configuration may combine values inherited from a parent Infrastructure Configuration with explicit values defined by a child Infrastructure Configuration.</text:p>
      <text:h text:style-name="Heading_20_2" text:outline-level="2"><text:bookmark-start text:name="__RefHeading___example_6"/><text:bookmark-start text:name="example"/>Example<text:bookmark-end text:name="__RefHeading___example_6"/><text:bookmark-end text:name="example"/></text:h>
      <text:p text:style-name="Text_20_body">An Infrastructure Configuration for a production environment specifies the required compute resources, storage resources, network relationships, access-control settings, resource parameters, operational constraints, and applicable Infrastructure Baselin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8::44:07</meta:creation-date>
    <dc:creator>Generated</dc:creator>
    <dc:date>2026-08-22T18::44:07</dc:date>
    <dc:language>en-US</dc:language>
    <meta:editing-cycles>1</meta:editing-cycles>
    <meta:editing-duration>PT0S</meta:editing-duration>
    <dc:title>dido:99_annexes:annex-b-terms-and-definitions:i:infrastructure_configuration</dc:title>
  </office:meta>
</office:document-meta>
</file>