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i:infrastructure_blueprint"/><text:bookmark-start text:name="__RefHeading___infrastructure_blueprint_1"/><text:bookmark-start text:name="infrastructure_blueprint"/>Infrastructure Blueprint<text:bookmark-end text:name="__RefHeading___infrastructure_blueprint_1"/><text:bookmark-end text:name="infrastructure_blueprint"/></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Infrastructure Blueprint defines a reusable infrastructure pattern that can be applied to two or more <text:a xlink:type="simple" xlink:href="https://wiki.didosolutions.com/dido/99_annexes/annex-b-terms-and-definitions/i/infrastructure_environment" text:style-name="Internet_20_link" text:visited-style-name="Visited_20_Internet_20_Link">Infrastructure Environments</text:a>.</text:p>
      <text:p text:style-name="Text_20_body">The blueprint identifies common infrastructure structure and intent without binding that structure to one environment instance. The blueprint may identify:</text:p>
      <text:p text:style-name="Text_20_body">Infrastructure resource typesRelationships among resourcesRequired configuration propertiesConfigurable parametersApplicable constraintsApplicable <text:a xlink:type="simple" xlink:href="https://wiki.didosolutions.com/dido/99_annexes/annex-b-terms-and-definitions/b/baseline" text:style-name="Internet_20_link" text:visited-style-name="Visited_20_Internet_20_Link">Baseline</text:a> referencesRequired security and operational characteristicsAn Infrastructure Blueprint differs from an <text:a xlink:type="simple" xlink:href="https://wiki.didosolutions.com/dido/99_annexes/annex-b-terms-and-definitions/i/infrastructure_configuration" text:style-name="Internet_20_link" text:visited-style-name="Visited_20_Internet_20_Link">Infrastructure Configuration</text:a>:</text:p>
      <text:p text:style-name="Text_20_body">The Infrastructure Blueprint defines reusable infrastructure structure and common configuration intentThe Infrastructure Configuration specifies the desired state of an identified Infrastructure EnvironmentApplying an Infrastructure Blueprint may produce or contribute to an Infrastructure Configuration for a particular Infrastructure Environment.</text:p>
      <text:p text:style-name="Text_20_body">Environment-specific values may be supplied through parameters, inherited configuration, or explicit overrides without changing the reusable blueprint conten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usable specification of infrastructure resources, relationships, configurable properties, and constraints applicable to two or more infrastructure environments</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An Infrastructure Blueprint does not represent a deployed Infrastructure Environment.</text:p>
      <text:p text:style-name="Text_20_body">An Infrastructure Blueprint may use a declarative and machine-readable representation.</text:p>
      <text:p text:style-name="Text_20_body">The term does not require a particular configuration language, file format, provisioning technology, cloud provider, virtualization platform, container platform, or operating system.</text:p>
      <text:p text:style-name="Text_20_body">Changes to environment-specific parameters do not constitute changes to the Infrastructure Blueprint when the reusable blueprint content remains unchanged.</text:p>
      <text:h text:style-name="Heading_20_2" text:outline-level="2"><text:bookmark-start text:name="__RefHeading___example_6"/><text:bookmark-start text:name="example"/>Example<text:bookmark-end text:name="__RefHeading___example_6"/><text:bookmark-end text:name="example"/></text:h>
      <text:p text:style-name="Text_20_body">An Infrastructure Blueprint specifies a common application environment comprising compute, storage, network, access-control, logging, and monitoring resources. Development, test, and production Infrastructure Configurations apply the same blueprint with different capacity, address, retention, and access valu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38:40</meta:creation-date>
    <dc:creator>Generated</dc:creator>
    <dc:date>2026-08-23T21::38:40</dc:date>
    <dc:language>en-US</dc:language>
    <meta:editing-cycles>1</meta:editing-cycles>
    <meta:editing-duration>PT0S</meta:editing-duration>
    <dc:title>dido:99_annexes:annex-b-terms-and-definitions:i:infrastructure_blueprint</dc:title>
  </office:meta>
</office:document-meta>
</file>