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_baseline"/><text:bookmark-start text:name="__RefHeading___infrastructure_baseline_1"/><text:bookmark-start text:name="infrastructure_baseline"/>Infrastructure Baseline<text:bookmark-end text:name="__RefHeading___infrastructure_baseline_1"/><text:bookmark-end text:name="infrastructure_baselin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nfrastructure Baseline is a <text:a xlink:type="simple" xlink:href="https://wiki.didosolutions.com/dido/99_annexes/annex-b-terms-and-definitions/b/baseline" text:style-name="Internet_20_link" text:visited-style-name="Visited_20_Internet_20_Link">Baseline</text:a> that identifies the controlled definitions, inputs, constraints, relationships, and processes used to provision, configure, verify, and manage infrastructure.</text:p>
      <text:p text:style-name="Text_20_body">The Infrastructure Baseline may identify requirements for compute, storage, networking, identity, security, monitoring, provider, topology, capacity, image, and lifecycle.</text:p>
      <text:p text:style-name="Text_20_body">An Infrastructure Baseline defines the intended infrastructure configuration independently of a particular deployed instance. A deployment realizes the Baseline within a selected <text:a xlink:type="simple" xlink:href="https://wiki.didosolutions.com/dido/99_annexes/annex-b-terms-and-definitions/t/target_environment" text:style-name="Internet_20_link" text:visited-style-name="Visited_20_Internet_20_Link">Target Environment</text:a>.</text:p>
      <text:p text:style-name="Text_20_body">Within Crucible, an Infrastructure Baseline may reside in a versioned repository that a <text:a xlink:type="simple" xlink:href="https://wiki.didosolutions.com/dido/99_annexes/annex-b-terms-and-definitions/c/crucible_description" text:style-name="Internet_20_link" text:visited-style-name="Visited_20_Internet_20_Link">Crucible Description</text:a> references and pins to an exact revis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b/baseline" text:style-name="Internet_20_link" text:visited-style-name="Visited_20_Internet_20_Link">baseline</text:a> that identifies the controlled definitions, inputs, constraints, relationships, and processes used to provision, configure, verify, and manage infrastructur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infrastructure as code, configuration management, deployment automation, and systems-engineer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nfrastructure Baseline differs from deployed infrastructure. The Baseline defines the approved configuration, while a deployment realizes that configuration in a Target Environment.</text:p>
      <text:p text:style-name="Text_20_body">An Infrastructure Baseline may remain independent of a specific Machine Image by declaring image requirements that a composition or deployment process resolv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nfrastructure Baseline defines the compute nodes, virtual networks, subnets, load balancer, storage, identity rules, security controls, and deployment procedures required for a Kubernetes platfor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9:36</meta:creation-date>
    <dc:creator>Generated</dc:creator>
    <dc:date>2026-08-22T17::59:36</dc:date>
    <dc:language>en-US</dc:language>
    <meta:editing-cycles>1</meta:editing-cycles>
    <meta:editing-duration>PT0S</meta:editing-duration>
    <dc:title>dido:99_annexes:annex-b-terms-and-definitions:i:infrastructure_baseline</dc:title>
  </office:meta>
</office:document-meta>
</file>