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"/><text:bookmark-start text:name="__RefHeading___infrastructure_1"/><text:bookmark-start text:name="infrastructure"/>Infrastructure<text:bookmark-end text:name="__RefHeading___infrastructure_1"/><text:bookmark-end text:name="infrastructur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frastructure comprises the physical, virtual, software-defined, and supporting technical resources required to host, connect, operate, secure, and manage systems, applications, and services.</text:p>
      <text:p text:style-name="Text_20_body">Infrastructure includes resources such as:</text:p>
      <text:p text:style-name="Text_20_body">Compute resourcesStorage resourcesNetwork resourcesPhysical serversVirtual machinesContainersOperating systemsRuntime platformsLoad balancersFirewallsIdentity and access servicesMonitoring servicesManagement servicesSupporting facilities and devicesInfrastructure differs from an <text:a xlink:type="simple" xlink:href="https://wiki.didosolutions.com/dido/99_annexes/annex-b-terms-and-definitions/i/infrastructure_resource" text:style-name="Internet_20_link" text:visited-style-name="Visited_20_Internet_20_Link">Infrastructure Resource</text:a>:</text:p>
      <text:p text:style-name="Text_20_body">Infrastructure identifies the collective technical foundationAn Infrastructure Resource identifies an individual resource within that foundationInfrastructure also differs from an <text:a xlink:type="simple" xlink:href="https://wiki.didosolutions.com/dido/99_annexes/annex-b-terms-and-definitions/i/infrastructure_environment" text:style-name="Internet_20_link" text:visited-style-name="Visited_20_Internet_20_Link">Infrastructure Environment</text:a>:</text:p>
      <text:p text:style-name="Text_20_body">Infrastructure identifies the technical resources and supporting capabilitiesAn Infrastructure Environment organizes selected Infrastructure Resources, configurations, relationships, and controls into an operational contextInfrastructure can exist as:</text:p>
      <text:p text:style-name="Text_20_body">Physical infrastructureVirtual infrastructureCloud infrastructureOn-premises infrastructureEdge infrastructureSoftware-defined infrastructureHybrid infrastructureThe governing architecture determines which resources and supporting capabilities form the Infrastructure for a particular system or environ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llective physical, virtual, software-defined, and supporting technical resources used to host, connect, operate, secure, and manage systems, applications, or servi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nfrastructure does not include the business functions, mission objectives, or application-specific behavior that the Infrastructure supports.</text:p>
      <text:p text:style-name="Text_20_body">Infrastructure does not require a particular:</text:p>
      <text:p text:style-name="Text_20_body">Deployment platformCloud providerOperating systemVirtualization technologyContainer technologyNetwork architectureManagement toolSecurity productA specification should use the more precise term <text:a xlink:type="simple" xlink:href="https://wiki.didosolutions.com/dido/99_annexes/annex-b-terms-and-definitions/i/infrastructure_resource" text:style-name="Internet_20_link" text:visited-style-name="Visited_20_Internet_20_Link">Infrastructure Resource</text:a> when referring to an individually identifiable resource.</text:p>
      <text:p text:style-name="Text_20_body">A specification should use <text:a xlink:type="simple" xlink:href="https://wiki.didosolutions.com/dido/99_annexes/annex-b-terms-and-definitions/i/infrastructure_environment" text:style-name="Internet_20_link" text:visited-style-name="Visited_20_Internet_20_Link">Infrastructure Environment</text:a> when referring to an operationally organized collection of Infrastructure Resources, configurations, relationships, and control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Infrastructure for a deployed service consists of compute nodes, network segments, encrypted storage, an operating system, a container runtime, identity services, monitoring services, and supporting management components.</text:p>
      <text:p text:style-name="Text_20_body">A <text:a xlink:type="simple" xlink:href="https://wiki.didosolutions.com/dido/99_annexes/annex-b-terms-and-definitions/d/declarative_configuration" text:style-name="Internet_20_link" text:visited-style-name="Visited_20_Internet_20_Link">Declarative Configuration</text:a> defines the Infrastructure required for the service without prescribing the procedural sequence used to create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3:56</meta:creation-date>
    <dc:creator>Generated</dc:creator>
    <dc:date>2026-08-22T14::23:56</dc:date>
    <dc:language>en-US</dc:language>
    <meta:editing-cycles>1</meta:editing-cycles>
    <meta:editing-duration>PT0S</meta:editing-duration>
    <dc:title>dido:99_annexes:annex-b-terms-and-definitions:i:infrastructure</dc:title>
  </office:meta>
</office:document-meta>
</file>