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nformation_handling_rules"/><text:bookmark-start text:name="__RefHeading___information_handling_rules_1"/><text:bookmark-start text:name="information_handling_rules"/>Information Handling Rules<text:bookmark-end text:name="__RefHeading___information_handling_rules_1"/><text:bookmark-end text:name="information_handling_rules"/></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Information Handling Rules are requirements and constraints governing how information is marked, accessed, used, stored, processed, reproduced, transmitted, transferred, retained, archived, downgraded, declassified, or destroyed.</text:p>
      <text:p text:style-name="Text_20_body">Information Handling Rules can derive from:</text:p>
      <text:p text:style-name="Text_20_body">A <text:a xlink:type="simple" xlink:href="https://wiki.didosolutions.com/dido/99_annexes/annex-b-terms-and-definitions/s/security_classification" text:style-name="Internet_20_link" text:visited-style-name="Visited_20_Internet_20_Link">Security Classification</text:a>A <text:a xlink:type="simple" xlink:href="https://wiki.didosolutions.com/dido/99_annexes/annex-b-terms-and-definitions/c/classification_authority" text:style-name="Internet_20_link" text:visited-style-name="Visited_20_Internet_20_Link">Classification Authority</text:a>CompartmentsHandling caveatsDissemination restrictionsLegal obligationsRegulatory obligationsContractual obligationsOrganizational policyPrivacy requirementsExport-control requirementsIntellectual-property restrictionsMission policyRecords-management requirementsInformation Handling Rules can govern:</text:p>
      <text:p text:style-name="Text_20_body">Classification and control markingsIdentity requirementsAuthentication requirementsAuthorization requirementsNeed-to-know requirementsPermitted rolesPermitted recipientsPermitted <text:a xlink:type="simple" xlink:href="https://wiki.didosolutions.com/dido/99_annexes/annex-b-terms-and-definitions/s/security_domain" text:style-name="Internet_20_link" text:visited-style-name="Visited_20_Internet_20_Link">Security Domains</text:a>Permitted Infrastructure EnvironmentsPermitted Deployment TargetsStorage protectionsProcessing restrictionsTransmission protectionsCryptographic requirementsMedia controlsReproduction restrictionsPrinting restrictionsImport controlsExport controlsRelease conditionsTransfer approvalRetention periodsArchival requirementsDowngrading requirementsDeclassification requirementsSanitization requirementsDestruction requirementsAudit and Evidence requirementsInformation Handling Rules can apply to:</text:p>
      <text:p text:style-name="Text_20_body">Individual information objectsCollections of informationArtifactsMachine ImagesInfrastructure BaselinesConfiguration recordsDeployment recordsDependency recordsEvidenceMetadataAggregated informationInformation Handling Rules can depend on both the information and its context.</text:p>
      <text:p text:style-name="Text_20_body">For example, the rules governing an Artifact can depend on:</text:p>
      <text:p text:style-name="Text_20_body">Its Security ClassificationIts compartments and caveatsIts originIts intended recipientIts current Security DomainIts destination Security DomainIts transfer mechanismIts retention statusIts release authorizationA <text:a xlink:type="simple" xlink:href="https://wiki.didosolutions.com/dido/99_annexes/annex-b-terms-and-definitions/c/cross-domain_transfer" text:style-name="Internet_20_link" text:visited-style-name="Visited_20_Internet_20_Link">Cross-Domain Transfer</text:a> must enforce the Information Handling Rules governing the information, source Security Domain, destination Security Domain, and transfer mechanism.</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quirements and constraints governing the permitted handling of information throughout its lifecycle</text:span></text:p>
      <text:h text:style-name="Heading_20_2" text:outline-level="2"><text:bookmark-start text:name="__RefHeading___source_4"/><text:bookmark-start text:name="source"/>Source<text:bookmark-end text:name="__RefHeading___source_4"/><text:bookmark-end text:name="source"/></text:h>
      <text:a xlink:type="simple" xlink:href="https://www.archives.gov/isoo/policy-documents/cnsi-eo.html" text:style-name="Internet_20_link" text:visited-style-name="Visited_20_Internet_20_Link">Executive Order 13526, Classified National Security Information</text:a>
      <text:a xlink:type="simple" xlink:href="https://www.ecfr.gov/current/title-32/subtitle-B/chapter-XX/part-2001" text:style-name="Internet_20_link" text:visited-style-name="Visited_20_Internet_20_Link">32 CFR Part 2001, Classified National Security Information</text:a>
      <text:a xlink:type="simple" xlink:href="https://www.ecfr.gov/current/title-32/subtitle-B/chapter-XX/part-2002" text:style-name="Internet_20_link" text:visited-style-name="Visited_20_Internet_20_Link">32 CFR Part 2002, Controlled Unclassified Information</text:a>
      <text:p text:style-name="Text_20_body">NIST Special Publication 800-53, Security and Privacy Controls for Information Systems and OrganizationsDido Solutions, Crucible architecture and requirements terminology</text:p>
      <text:h text:style-name="Heading_20_2" text:outline-level="2"><text:bookmark-start text:name="__RefHeading___note_5"/><text:bookmark-start text:name="note"/>Note<text:bookmark-end text:name="__RefHeading___note_5"/><text:bookmark-end text:name="note"/></text:h>
      <text:p text:style-name="Text_20_body">Information Handling Rules are not limited to classified information.</text:p>
      <text:p text:style-name="Text_20_body">Unclassified information can require handling controls because of:</text:p>
      <text:p text:style-name="Text_20_body">Controlled Unclassified Information requirementsPrivacy obligationsExport controlsContract restrictionsProprietary-information protectionsRecords-management obligationsMission restrictionsInformation Handling Rules differ from a Security Classification:</text:p>
      <text:p text:style-name="Text_20_body">A Security Classification identifies a protection level or classification designationInformation Handling Rules identify the actions, restrictions, and controls required for the informationInformation assigned the same Security Classification can have different Information Handling Rules because of different compartments, caveats, release restrictions, origins, or mission constraints.</text:p>
      <text:h text:style-name="Heading_20_2" text:outline-level="2"><text:bookmark-start text:name="__RefHeading___example_6"/><text:bookmark-start text:name="example"/>Example<text:bookmark-end text:name="__RefHeading___example_6"/><text:bookmark-end text:name="example"/></text:h>
      <text:p text:style-name="Text_20_body">Information classified as Secret has handling rules requiring:</text:p>
      <text:p text:style-name="Text_20_body">Secret markingsAccess only by authorized personnel with a need to knowStorage within an authorized Classified EnvironmentEncryption during authorized electronic transmissionTransfer only through an approved Cross-Domain Transfer mechanismPreservation of transfer EvidenceDestruction through an approved destruction processAdditional compartment restrictions can further limit the permitted recipients and destination Security Domai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17:59</meta:creation-date>
    <dc:creator>Generated</dc:creator>
    <dc:date>2026-08-24T07::17:59</dc:date>
    <dc:language>en-US</dc:language>
    <meta:editing-cycles>1</meta:editing-cycles>
    <meta:editing-duration>PT0S</meta:editing-duration>
    <dc:title>dido:99_annexes:annex-b-terms-and-definitions:i:information_handling_rules</dc:title>
  </office:meta>
</office:document-meta>
</file>