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complete_test_run"/><text:bookmark-start text:name="__RefHeading___incomplete_test_run_1"/><text:bookmark-start text:name="incomplete_test_run"/>Incomplete Test Run<text:bookmark-end text:name="__RefHeading___incomplete_test_run_1"/><text:bookmark-end text:name="incomplete_test_ru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ncomplete Test Run is a <text:a xlink:type="simple" xlink:href="https://wiki.didosolutions.com/dido/99_annexes/annex-b-terms-and-definitions/t/test_run" text:style-name="Internet_20_link" text:visited-style-name="Visited_20_Internet_20_Link">Test Run</text:a> that terminated without satisfying its defined completion condition.</text:p>
      <text:p text:style-name="Text_20_body">An Incomplete Test Run has:</text:p>
      <text:p text:style-name="Text_20_body">A Terminated <text:a xlink:type="simple" xlink:href="https://wiki.didosolutions.com/dido/99_annexes/annex-b-terms-and-definitions/t/test_run_state" text:style-name="Internet_20_link" text:visited-style-name="Visited_20_Internet_20_Link">Test Run State</text:a>A <text:a xlink:type="simple" xlink:href="https://wiki.didosolutions.com/dido/99_annexes/annex-b-terms-and-definitions/t/test_run_termination_reason" text:style-name="Internet_20_link" text:visited-style-name="Visited_20_Internet_20_Link">Test Run Termination Reason</text:a>An unsatisfied completion conditionAn Incomplete Test Run can have the following Test Run Termination Reason:</text:p>
      <text:p text:style-name="Text_20_body">FailedInterruptedTimed OutCanceledAn Incomplete Test Run can preserve valid information produced before termination, including:</text:p>
      <text:p text:style-name="Text_20_body">Completed <text:a xlink:type="simple" xlink:href="https://wiki.didosolutions.com/dido/99_annexes/annex-b-terms-and-definitions/s/sequence_step" text:style-name="Internet_20_link" text:visited-style-name="Visited_20_Internet_20_Link">Sequence Steps</text:a>Completed <text:a xlink:type="simple" xlink:href="https://wiki.didosolutions.com/dido/99_annexes/annex-b-terms-and-definitions/t/test_step" text:style-name="Internet_20_link" text:visited-style-name="Visited_20_Internet_20_Link">Test Steps</text:a>Performed <text:a xlink:type="simple" xlink:href="https://wiki.didosolutions.com/dido/99_annexes/annex-b-terms-and-definitions/t/test_executable" text:style-name="Internet_20_link" text:visited-style-name="Visited_20_Internet_20_Link">Test Executables</text:a>Applied <text:a xlink:type="simple" xlink:href="https://wiki.didosolutions.com/dido/99_annexes/annex-b-terms-and-definitions/t/test_argument_value" text:style-name="Internet_20_link" text:visited-style-name="Visited_20_Internet_20_Link">Test Argument Values</text:a>ObservationsMeasurementsEventsOutputs<text:a xlink:type="simple" xlink:href="https://wiki.didosolutions.com/dido/99_annexes/annex-b-terms-and-definitions/t/test_result" text:style-name="Internet_20_link" text:visited-style-name="Visited_20_Internet_20_Link">Test Results</text:a><text:a xlink:type="simple" xlink:href="https://wiki.didosolutions.com/dido/99_annexes/annex-b-terms-and-definitions/v/verdict" text:style-name="Internet_20_link" text:visited-style-name="Visited_20_Internet_20_Link">Verdi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he applicable <text:a xlink:type="simple" xlink:href="https://wiki.didosolutions.com/dido/99_annexes/annex-b-terms-and-definitions/a/acceptance_criteria" text:style-name="Internet_20_link" text:visited-style-name="Visited_20_Internet_20_Link">Acceptance Criteria</text:a> determine whether information produced by an Incomplete Test Run can be used for:</text:p>
      <text:p text:style-name="Text_20_body">AnalysisDiagnosisComparisonRegression analysisBaseline establishment<text:a xlink:type="simple" xlink:href="https://wiki.didosolutions.com/dido/99_annexes/annex-b-terms-and-definitions/v/validation" text:style-name="Internet_20_link" text:visited-style-name="Visited_20_Internet_20_Link">Validation</text:a>A <text:a xlink:type="simple" xlink:href="https://wiki.didosolutions.com/dido/99_annexes/annex-b-terms-and-definitions/v/validation_decision" text:style-name="Internet_20_link" text:visited-style-name="Visited_20_Internet_20_Link">Validation Decision</text:a>Another defined purpos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t/test_run" text:style-name="Internet_20_link" text:visited-style-name="Visited_20_Internet_20_Link">Test Run</text:a> that entered the Terminated <text:a xlink:type="simple" xlink:href="https://wiki.didosolutions.com/dido/99_annexes/annex-b-terms-and-definitions/t/test_run_state" text:style-name="Internet_20_link" text:visited-style-name="Visited_20_Internet_20_Link">Test Run State</text:a> without satisfying its defined completion condi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PDF" text:style-name="Internet_20_link" text:visited-style-name="Visited_20_Internet_20_Link">OMG Test Information Interchange Format (TestIF), Version 1.0</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un_state" text:style-name="Internet_20_link" text:visited-style-name="Visited_20_Internet_20_Link">Test Run State</text:a>
      <text:a xlink:type="simple" xlink:href="https://wiki.didosolutions.com/dido/99_annexes/annex-b-terms-and-definitions/t/test_run_termination_reason" text:style-name="Internet_20_link" text:visited-style-name="Visited_20_Internet_20_Link">Test Run Termination Reason</text:a>
      <text:p text:style-name="Text_20_body">DIDO Reference Implementation Conceptual ModelDIDO-TE draft Requirements RegisterOMG TestIF provides Test Run, Test Result, and Verdict concepts but does not define Incomplete Test Run as a separate TestIF model element.</text:p>
      <text:p text:style-name="Text_20_body">This definition introduces Incomplete Test Run to distinguish a Test Run that failed to satisfy its completion condition from a completed Test Run producing a Test Result assigned a failing Verdict.</text:p>
      <text:h text:style-name="Heading_20_2" text:outline-level="2"><text:bookmark-start text:name="__RefHeading___note_5"/><text:bookmark-start text:name="note"/>Note<text:bookmark-end text:name="__RefHeading___note_5"/><text:bookmark-end text:name="note"/></text:h>
      <text:p text:style-name="Text_20_body">An Incomplete Test Run is a Test Run in the Terminated Test Run State.</text:p>
      <text:p text:style-name="Text_20_body">A Test Run that is Not Started, Ready, Running, or Paused has not yet completed, but it is not classified as an Incomplete Test Run because its <text:a xlink:type="simple" xlink:href="https://wiki.didosolutions.com/dido/99_annexes/annex-b-terms-and-definitions/t/test_execution" text:style-name="Internet_20_link" text:visited-style-name="Visited_20_Internet_20_Link">Test Execution</text:a> has not terminated.</text:p>
      <text:p text:style-name="Text_20_body">A Test Run becomes an Incomplete Test Run when:</text:p>
      <text:p text:style-name="Text_20_body">Test Execution stopsThe Test Run enters the Terminated Test Run StateThe defined completion condition remains unsatisfiedAn Incomplete Test Run differs from a completed Test Run assigned a failing Verdict:</text:p>
      <text:p text:style-name="Text_20_body">An Incomplete Test Run did not satisfy its completion conditionA completed Test Run assigned a failing Verdict satisfied its completion condition and produced a Test Result that did not satisfy the applicable <text:a xlink:type="simple" xlink:href="https://wiki.didosolutions.com/dido/99_annexes/annex-b-terms-and-definitions/e/expected_result" text:style-name="Internet_20_link" text:visited-style-name="Visited_20_Internet_20_Link">Expected Result</text:a> or <text:a xlink:type="simple" xlink:href="https://wiki.didosolutions.com/dido/99_annexes/annex-b-terms-and-definitions/v/validation_criteria" text:style-name="Internet_20_link" text:visited-style-name="Visited_20_Internet_20_Link">Validation Criteria</text:a>An Incomplete Test Run does not imply that every Test Result produced before termination is invalid.</text:p>
      <text:p text:style-name="Text_20_body">The applicable Acceptance Criteria determine:</text:p>
      <text:p text:style-name="Text_20_body">Which partial Test Results remain validWhich Evidence remains usableWhether the Test Run can resumeWhether DIDO-TE must create a new Test RunWhether the Test Run can participate in a comparisonWhether the Test Run can contribute to a <text:a xlink:type="simple" xlink:href="https://wiki.didosolutions.com/dido/99_annexes/annex-b-terms-and-definitions/b/baseline" text:style-name="Internet_20_link" text:visited-style-name="Visited_20_Internet_20_Link">Baseline</text:a>Whether the Test Run can support a Validation DecisionWhether the Test Run must be repeatedA paused Test Run is not an Incomplete Test Run because it remains eligible to resume.</text:p>
      <text:p text:style-name="Text_20_body">A canceled Test Run is an Incomplete Test Run when cancellation causes it to enter the Terminated state before satisfying its completion condition.</text:p>
      <text:p text:style-name="Text_20_body">A timed-out Test Run is an Incomplete Test Run when expiration of an applicable <text:a xlink:type="simple" xlink:href="https://wiki.didosolutions.com/dido/99_annexes/annex-b-terms-and-definitions/t/timeout" text:style-name="Internet_20_link" text:visited-style-name="Visited_20_Internet_20_Link">Timeout</text:a> causes it to enter the Terminated state before satisfying its completion condition.</text:p>
      <text:h text:style-name="Heading_20_2" text:outline-level="2"><text:bookmark-start text:name="__RefHeading___example_6"/><text:bookmark-start text:name="example"/>Example<text:bookmark-end text:name="__RefHeading___example_6"/><text:bookmark-end text:name="example"/></text:h>
      <text:p text:style-name="Text_20_body">A Test Run contains ten <text:a xlink:type="simple" xlink:href="https://wiki.didosolutions.com/dido/99_annexes/annex-b-terms-and-definitions/s/sequence_step" text:style-name="Internet_20_link" text:visited-style-name="Visited_20_Internet_20_Link">Sequence Steps</text:a>.</text:p>
      <text:p text:style-name="Text_20_body">The Test Run successfully completes the first six Sequence Steps. During the seventh Sequence Step, an <text:a xlink:type="simple" xlink:href="https://wiki.didosolutions.com/dido/99_annexes/annex-b-terms-and-definitions/e/execution_facility" text:style-name="Internet_20_link" text:visited-style-name="Visited_20_Internet_20_Link">Execution Facility</text:a> becomes unavailable and Test Execution cannot continue.</text:p>
      <text:p text:style-name="Text_20_body">DIDO-TE:</text:p>
      <text:p text:style-name="Text_20_body">Stops Test ExecutionChanges the Test Run State from <text:span text:style-name="Strong_20_Emphasis">Running</text:span> to <text:span text:style-name="Strong_20_Emphasis">Terminated</text:span>Assigns <text:span text:style-name="Strong_20_Emphasis">Interrupted</text:span> as the Test Run Termination ReasonClassifies the Test Run as an Incomplete Test RunPreserves the Test Results produced by the first six Sequence StepsRecords the affected Sequence StepRecords the unavailable Execution FacilityPreserves the supporting EvidenceMaintains Provenance and TraceabilityThe applicable Acceptance Criteria determine whether the preserved Test Results can be used and whether DIDO-TE must repeat the entire Test Run or resume from an approved Sequence Step.</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1:19</meta:creation-date>
    <dc:creator>Generated</dc:creator>
    <dc:date>2026-08-22T16::11:19</dc:date>
    <dc:language>en-US</dc:language>
    <meta:editing-cycles>1</meta:editing-cycles>
    <meta:editing-duration>PT0S</meta:editing-duration>
    <dc:title>dido:99_annexes:annex-b-terms-and-definitions:i:incomplete_test_run</dc:title>
  </office:meta>
</office:document-meta>
</file>