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mmutable_data_object"/><text:bookmark-start text:name="__RefHeading___immutable_data_object_1"/><text:bookmark-start text:name="immutable_data_object"/>Immutable Data Object<text:bookmark-end text:name="__RefHeading___immutable_data_object_1"/><text:bookmark-end text:name="immutable_data_objec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mmutable Data Object preserves each committed state without altering that state in place.</text:p>
      <text:p text:style-name="Text_20_body">After a state becomes committed, an authorized change creates a successor state rather than replacing, overwriting, or modifying the committed state. The predecessor state remains independently identifiable and verifiable.</text:p>
      <text:p text:style-name="Text_20_body">An Immutable Data Object can preserve relationships among successive states. These relationships can establish:</text:p>
      <text:p text:style-name="Text_20_body">The identity of the predecessor stateThe identity of the successor stateThe order of the statesThe change represented by the successor stateThe authority responsible for the changeThe time associated with the changeThe Evidence supporting the changeThe Provenance of each stateImmutability applies to an established state of a Data Object. Immutability does not require the real-world subject represented by the Data Object to remain unchanged.</text:p>
      <text:p text:style-name="Text_20_body">For example, an asset can change ownership. An Immutable Data Object can represent the change by creating a successor ownership state while preserving the preceding ownership state.</text:p>
      <text:p text:style-name="Text_20_body">An implementation can protect an Immutable Data Object through one or more mechanisms, including:</text:p>
      <text:p text:style-name="Text_20_body">Append-only storageContent addressingCryptographic hashingDigital signaturesChained state referencesWrite-once storageReplicated stateDistributed agreementAccess controlsTamper detectionThe concept does not require a particular protection mechanism.</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ata object that preserves each committed state without in-place altera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wiki.org/dido/doku.php?id=dido:public:ra:xapend:xapend.a_glossary:i:immutable" text:style-name="Internet_20_link" text:visited-style-name="Visited_20_Internet_20_Link">DIDO Reference Architecture, Immutable</text:a>
      <text:a xlink:type="simple" xlink:href="https://www.omgwiki.org/dido/doku.php?id=dido:public:ra:xapend:xapend.a_glossary:d:data_object" text:style-name="Internet_20_link" text:visited-style-name="Visited_20_Internet_20_Link">DIDO Reference Architecture, Data Object</text:a>
      <text:a xlink:type="simple" xlink:href="https://www.omgwiki.org/dido/doku.php?id=dido:public:s_cli:05_contents:01_prt:00_intro:start" text:style-name="Internet_20_link" text:visited-style-name="Visited_20_Internet_20_Link">DIDO CLI, What is DIDO?</text:a>
      <text:a xlink:type="simple" xlink:href="https://wiki.didosolutions.com/dido/99_annexes/annex-b-terms-and-definitions/d/dido" text:style-name="Internet_20_link" text:visited-style-name="Visited_20_Internet_20_Link">Distributed Immutable Data Object (DIDO)</text:a>
      <text:p text:style-name="Text_20_body">The definition preserves the DIDO-RA principle that recorded data cannot be changed while distinguishing in-place alteration from the creation of a successor state.</text:p>
      <text:h text:style-name="Heading_20_2" text:outline-level="2"><text:bookmark-start text:name="__RefHeading___note_5"/><text:bookmark-start text:name="note"/>Note<text:bookmark-end text:name="__RefHeading___note_5"/><text:bookmark-end text:name="note"/></text:h>
      <text:p text:style-name="Text_20_body">An Immutable Data Object is not necessarily a <text:a xlink:type="simple" xlink:href="https://wiki.didosolutions.com/dido/99_annexes/annex-b-terms-and-definitions/d/dido" text:style-name="Internet_20_link" text:visited-style-name="Visited_20_Internet_20_Link">Distributed Immutable Data Object (DIDO)</text:a>.</text:p>
      <text:p text:style-name="Text_20_body">An Immutable Data Object becomes a DIDO when multiple networked Nodes maintain its committed states through a shared state-agreement mechanism.</text:p>
      <text:p text:style-name="Text_20_body">Immutability does not mean that:</text:p>
      <text:p text:style-name="Text_20_body">The represented subject never changesA correction cannot occurA new state cannot be createdEvery user can access the stateThe state must remain available foreverThe Data Object must use blockchainThe Data Object must be distributedEvery copy of the Data Object must use the same physical representationA correction to an Immutable Data Object creates a successor state that identifies or supersedes the incorrect state. The correction does not overwrite the incorrect state.</text:p>
      <text:p text:style-name="Text_20_body">Immutability and retention address different concerns:</text:p>
      <text:p text:style-name="Text_20_body">Immutability concerns alteration of a committed stateRetention concerns how long an object or state remains preserved and availableImmutability and confidentiality also address different concerns. An Immutable Data Object can remain encrypted or access-controlled.</text:p>
      <text:h text:style-name="Heading_20_2" text:outline-level="2"><text:bookmark-start text:name="__RefHeading___example_6"/><text:bookmark-start text:name="example"/>Example<text:bookmark-end text:name="__RefHeading___example_6"/><text:bookmark-end text:name="example"/></text:h>
      <text:p text:style-name="Text_20_body">An Immutable Data Object records that an asset belongs to Party A.</text:p>
      <text:p text:style-name="Text_20_body">A later authorized transfer assigns the asset to Party B. The transfer creates a successor state identifying Party B as the owner and referencing the preceding Party A state.</text:p>
      <text:p text:style-name="Text_20_body">The system preserves the Party A state without alteration. The two states and their relationship provide a verifiable history of the ownership chang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9:24</meta:creation-date>
    <dc:creator>Generated</dc:creator>
    <dc:date>2026-08-22T15::09:24</dc:date>
    <dc:language>en-US</dc:language>
    <meta:editing-cycles>1</meta:editing-cycles>
    <meta:editing-duration>PT0S</meta:editing-duration>
    <dc:title>dido:99_annexes:annex-b-terms-and-definitions:i:immutable_data_object</dc:title>
  </office:meta>
</office:document-meta>
</file>