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_verification"/><text:bookmark-start text:name="__RefHeading___image_verification_1"/><text:bookmark-start text:name="image_verification"/>Image Verification<text:bookmark-end text:name="__RefHeading___image_verification_1"/><text:bookmark-end text:name="image_verific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Image Verification is the process of determining whether a <text:a xlink:type="simple" xlink:href="https://wiki.didosolutions.com/dido/99_annexes/annex-b-terms-and-definitions/m/machine_image" text:style-name="Internet_20_link" text:visited-style-name="Visited_20_Internet_20_Link">Machine Image</text:a> satisfies specified identity, integrity, authenticity, provenance, compatibility, or approval criteria.</text:p>
      <text:p text:style-name="Text_20_body">The process may compare cryptographic digests, validate digital signatures, inspect an <text:a xlink:type="simple" xlink:href="https://wiki.didosolutions.com/dido/99_annexes/annex-b-terms-and-definitions/i/image_record" text:style-name="Internet_20_link" text:visited-style-name="Visited_20_Internet_20_Link">Image Record</text:a>, confirm source revisions, evaluate provenance, check provider registration, or compare image characteristics with declared requirements.</text:p>
      <text:p text:style-name="Text_20_body">Image Verification may occur after a build, before upload, after provider conversion, before promotion, before deployment, or after transfer across an <text:a xlink:type="simple" xlink:href="https://wiki.didosolutions.com/dido/99_annexes/annex-b-terms-and-definitions/a/air_gap" text:style-name="Internet_20_link" text:visited-style-name="Visited_20_Internet_20_Link">Air Gap</text:a>.</text:p>
      <text:p text:style-name="Text_20_body">Within Crucible, Image Verification supports controlled image lifecycle management and helps ensure that a deployment uses the intended image artefac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ocess of determining whether a <text:a xlink:type="simple" xlink:href="https://wiki.didosolutions.com/dido/99_annexes/annex-b-terms-and-definitions/m/machine_image" text:style-name="Internet_20_link" text:visited-style-name="Visited_20_Internet_20_Link">machine image</text:a> satisfies specified identity, integrity, authenticity, provenance, compatibility, or approval criteria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artefact verification, digital-signature validation, configuration management, software supply-chain security, and machine-image governance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mage Verification evaluates specified criteria. It does not imply that every possible security, compliance, operational, or functional property has been evaluated.</text:p>
      <text:p text:style-name="Text_20_body">Verification of a signature establishes only the properties supported by the applicable signature, certificate, key, and trust polic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Before deploying a <text:a xlink:type="simple" xlink:href="https://wiki.didosolutions.com/dido/99_annexes/annex-b-terms-and-definitions/r/rhel" text:style-name="Internet_20_link" text:visited-style-name="Visited_20_Internet_20_Link">Red Hat Enterprise Linux (RHEL)</text:a> 9 Capability Image, Crucible verifies its digest, validates its signature, confirms its recorded source revisions, and checks that its Image Record satisfies the deployment’s Image Requirement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36:23</meta:creation-date>
    <dc:creator>Generated</dc:creator>
    <dc:date>2026-08-24T02::36:23</dc:date>
    <dc:language>en-US</dc:language>
    <meta:editing-cycles>1</meta:editing-cycles>
    <meta:editing-duration>PT0S</meta:editing-duration>
    <dc:title>dido:99_annexes:annex-b-terms-and-definitions:i:image_verification</dc:title>
  </office:meta>
</office:document-meta>
</file>