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resolution"/><text:bookmark-start text:name="__RefHeading___image_resolution_1"/><text:bookmark-start text:name="image_resolution"/>Image Resolution<text:bookmark-end text:name="__RefHeading___image_resolution_1"/><text:bookmark-end text:name="image_resolu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mage Resolution is the process of selecting a <text:a xlink:type="simple" xlink:href="https://wiki.didosolutions.com/dido/99_annexes/annex-b-terms-and-definitions/m/machine_image" text:style-name="Internet_20_link" text:visited-style-name="Visited_20_Internet_20_Link">Machine Image</text:a> that satisfies a defined set of <text:a xlink:type="simple" xlink:href="https://wiki.didosolutions.com/dido/99_annexes/annex-b-terms-and-definitions/i/image_requirement" text:style-name="Internet_20_link" text:visited-style-name="Visited_20_Internet_20_Link">Image Requirements</text:a>.</text:p>
      <text:p text:style-name="Text_20_body">The process compares required characteristics with the characteristics recorded in an <text:a xlink:type="simple" xlink:href="https://wiki.didosolutions.com/dido/99_annexes/annex-b-terms-and-definitions/i/image_catalog" text:style-name="Internet_20_link" text:visited-style-name="Visited_20_Internet_20_Link">Image Catalog</text:a> or equivalent source of image information.</text:p>
      <text:p text:style-name="Text_20_body">Image Resolution may consider operating-system family, version, processor architecture, capabilities, compliance posture, integrity information, provider availability, lifecycle status, and approval status.</text:p>
      <text:p text:style-name="Text_20_body">Within Crucible, Image Resolution allows an <text:a xlink:type="simple" xlink:href="https://wiki.didosolutions.com/dido/99_annexes/annex-b-terms-and-definitions/i/infrastructure_baseline" text:style-name="Internet_20_link" text:visited-style-name="Visited_20_Internet_20_Link">Infrastructure Baseline</text:a> to remain independent of a specific Machine Image while still receiving an image that satisfies its declared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of selecting a <text:a xlink:type="simple" xlink:href="https://wiki.didosolutions.com/dido/99_annexes/annex-b-terms-and-definitions/m/machine_image" text:style-name="Internet_20_link" text:visited-style-name="Visited_20_Internet_20_Link">machine image</text:a> that satisfies a defined set of <text:a xlink:type="simple" xlink:href="https://wiki.didosolutions.com/dido/99_annexes/annex-b-terms-and-definitions/i/image_requirement" text:style-name="Internet_20_link" text:visited-style-name="Visited_20_Internet_20_Link">image requirement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dependency resolution, artefact selection, machine-image management, and infrastructure orchest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mage Resolution does not necessarily select the newest available image. The process applies the defined requirements, compatibility rules, precedence rules, and governance constraints.</text:p>
      <text:p text:style-name="Text_20_body">When several images satisfy the requirements, the process may apply additional selection rules or require an explicit cho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requires a hardened <text:a xlink:type="simple" xlink:href="https://wiki.didosolutions.com/dido/99_annexes/annex-b-terms-and-definitions/r/rhel" text:style-name="Internet_20_link" text:visited-style-name="Visited_20_Internet_20_Link">Red Hat Enterprise Linux (RHEL)</text:a> 9 <text:a xlink:type="simple" xlink:href="https://wiki.didosolutions.com/dido/99_annexes/annex-b-terms-and-definitions/k/kubernetes" text:style-name="Internet_20_link" text:visited-style-name="Visited_20_Internet_20_Link">Kubernetes</text:a> image for AArch64 on Oracle Cloud Infrastructure. Image Resolution selects the approved Image Record that satisfies those requirements and supplies its provider image identifier to the deployment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4:52</meta:creation-date>
    <dc:creator>Generated</dc:creator>
    <dc:date>2026-08-24T03::44:52</dc:date>
    <dc:language>en-US</dc:language>
    <meta:editing-cycles>1</meta:editing-cycles>
    <meta:editing-duration>PT0S</meta:editing-duration>
    <dc:title>dido:99_annexes:annex-b-terms-and-definitions:i:image_resolution</dc:title>
  </office:meta>
</office:document-meta>
</file>