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i:image_requirement"/><text:bookmark-start text:name="__RefHeading___image_requirement_1"/><text:bookmark-start text:name="image_requirement"/>Image Requirement<text:bookmark-end text:name="__RefHeading___image_requirement_1"/><text:bookmark-end text:name="image_requirement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n Image Requirement is a machine-processable statement that identifies a characteristic a <text:a xlink:type="simple" xlink:href="https://wiki.didosolutions.com/dido/99_annexes/annex-b-terms-and-definitions/m/machine_image" text:style-name="Internet_20_link" text:visited-style-name="Visited_20_Internet_20_Link">Machine Image</text:a> must possess for a defined build, deployment, workload, or operating context.</text:p>
      <text:p text:style-name="Text_20_body">An Image Requirement may identify an operating-system family and version, processor architecture, capability, security posture, compliance profile, source revision, integrity value, provider compatibility, lifecycle status, or other selection criterion.</text:p>
      <text:p text:style-name="Text_20_body">Infrastructure can declare Image Requirements without identifying a specific Machine Image. An image-selection process compares those requirements with the characteristics recorded for available images.</text:p>
      <text:p text:style-name="Text_20_body">Within Crucible, Image Requirements support separation between an <text:a xlink:type="simple" xlink:href="https://wiki.didosolutions.com/dido/99_annexes/annex-b-terms-and-definitions/i/infrastructure_baseline" text:style-name="Internet_20_link" text:visited-style-name="Visited_20_Internet_20_Link">Infrastructure Baseline</text:a> and the Machine Images that may satisfy it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machine-processable statement that identifies a characteristic a <text:a xlink:type="simple" xlink:href="https://wiki.didosolutions.com/dido/99_annexes/annex-b-terms-and-definitions/m/machine_image" text:style-name="Internet_20_link" text:visited-style-name="Visited_20_Internet_20_Link">machine image</text:a> must possess for a defined build, deployment, workload, or operating context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zed from requirements engineering, machine-image management, infrastructure automation, and artefact-selection usage and specialized for the Crucible architecture and operational model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n Image Requirement identifies a required characteristic rather than a specific image unless the requirement explicitly identifies one.</text:p>
      <text:p text:style-name="Text_20_body">Several Machine Images may satisfy the same set of Image Requirements. A single Machine Image may satisfy the requirements of several deployments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n Infrastructure Baseline declares Image Requirements for a <text:a xlink:type="simple" xlink:href="https://wiki.didosolutions.com/dido/99_annexes/annex-b-terms-and-definitions/r/rhel" text:style-name="Internet_20_link" text:visited-style-name="Visited_20_Internet_20_Link">Red Hat Enterprise Linux (RHEL)</text:a> 9 AArch64 image with Kubernetes capability, an approved STIG compliance profile, and a verified integrity valu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1::13:48</meta:creation-date>
    <dc:creator>Generated</dc:creator>
    <dc:date>2026-08-24T11::13:48</dc:date>
    <dc:language>en-US</dc:language>
    <meta:editing-cycles>1</meta:editing-cycles>
    <meta:editing-duration>PT0S</meta:editing-duration>
    <dc:title>dido:99_annexes:annex-b-terms-and-definitions:i:image_requirement</dc:title>
  </office:meta>
</office:document-meta>
</file>