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record"/><text:bookmark-start text:name="__RefHeading___image_record_1"/><text:bookmark-start text:name="image_record"/>Image Record<text:bookmark-end text:name="__RefHeading___image_record_1"/><text:bookmark-end text:name="image_recor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mage Record is a controlled information record that identifies and describes a <text:a xlink:type="simple" xlink:href="https://wiki.didosolutions.com/dido/99_annexes/annex-b-terms-and-definitions/m/machine_image" text:style-name="Internet_20_link" text:visited-style-name="Visited_20_Internet_20_Link">Machine Image</text:a> and its relevant technical, governance, and lifecycle characteristics.</text:p>
      <text:p text:style-name="Text_20_body">The record may identify the image version, operating system, processor architecture, capabilities, source revisions, build time, integrity value, compliance posture, provider-specific identifiers, approval status, and associated evidence.</text:p>
      <text:p text:style-name="Text_20_body">An Image Record allows a deployment, assessment, or governance process to reason about an image without inspecting the complete image content.</text:p>
      <text:p text:style-name="Text_20_body">One or more Image Records form an <text:a xlink:type="simple" xlink:href="https://wiki.didosolutions.com/dido/99_annexes/annex-b-terms-and-definitions/i/image_catalog" text:style-name="Internet_20_link" text:visited-style-name="Visited_20_Internet_20_Link">Image Catalog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information record that identifies and describes a <text:a xlink:type="simple" xlink:href="https://wiki.didosolutions.com/dido/99_annexes/annex-b-terms-and-definitions/m/machine_image" text:style-name="Internet_20_link" text:visited-style-name="Visited_20_Internet_20_Link">machine image</text:a> and its relevant technical, governance, and lifecycle characteristic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figuration-item records, image metadata, artifact inventories, cloud-image catalogs, and provenance records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mage Record is not the Machine Image itself. The record identifies the image and provides information needed to locate, verify, select, assess, or govern it.</text:p>
      <text:p text:style-name="Text_20_body">An Image Record may describe one provider-independent image or one provider-specific realization of that imag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mage Record identifies a <text:a xlink:type="simple" xlink:href="https://wiki.didosolutions.com/dido/99_annexes/annex-b-terms-and-definitions/r/rhel" text:style-name="Internet_20_link" text:visited-style-name="Visited_20_Internet_20_Link">Red Hat Enterprise Linux (RHEL)</text:a> 9 Hardened Image by version and digest and records its AArch64 architecture, <text:a xlink:type="simple" xlink:href="https://wiki.didosolutions.com/dido/99_annexes/annex-b-terms-and-definitions/s/stig" text:style-name="Internet_20_link" text:visited-style-name="Visited_20_Internet_20_Link">Security Technical Implementation Guide (STIG)</text:a> compliance profile, source revisions, OCI image identifier, and associated compliance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5:46</meta:creation-date>
    <dc:creator>Generated</dc:creator>
    <dc:date>2026-08-23T20::35:46</dc:date>
    <dc:language>en-US</dc:language>
    <meta:editing-cycles>1</meta:editing-cycles>
    <meta:editing-duration>PT0S</meta:editing-duration>
    <dc:title>dido:99_annexes:annex-b-terms-and-definitions:i:image_record</dc:title>
  </office:meta>
</office:document-meta>
</file>