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provenance"/><text:bookmark-start text:name="__RefHeading___image_provenance_1"/><text:bookmark-start text:name="image_provenance"/>Image Provenance<text:bookmark-end text:name="__RefHeading___image_provenance_1"/><text:bookmark-end text:name="image_provenan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mage Provenance is <text:a xlink:type="simple" xlink:href="https://wiki.didosolutions.com/dido/99_annexes/annex-b-terms-and-definitions/p/provenance" text:style-name="Internet_20_link" text:visited-style-name="Visited_20_Internet_20_Link">Provenance</text:a> that identifies the origins, controlled inputs, transformations, tools, actors, environments, and evidence associated with a <text:a xlink:type="simple" xlink:href="https://wiki.didosolutions.com/dido/99_annexes/annex-b-terms-and-definitions/m/machine_image" text:style-name="Internet_20_link" text:visited-style-name="Visited_20_Internet_20_Link">Machine Image</text:a>.</text:p>
      <text:p text:style-name="Text_20_body">Image Provenance may identify installation media, package sources, source revisions, provisioning content, build tools, build environment, security-hardening activities, compliance scans, signatures, integrity values, and provider-specific conversions.</text:p>
      <text:p text:style-name="Text_20_body">The provenance connects the resulting Machine Image to the <text:a xlink:type="simple" xlink:href="https://wiki.didosolutions.com/dido/99_annexes/annex-b-terms-and-definitions/i/image_baseline" text:style-name="Internet_20_link" text:visited-style-name="Visited_20_Internet_20_Link">Image Baseline</text:a> and <text:a xlink:type="simple" xlink:href="https://wiki.didosolutions.com/dido/99_annexes/annex-b-terms-and-definitions/i/image_build" text:style-name="Internet_20_link" text:visited-style-name="Visited_20_Internet_20_Link">Image Build</text:a> that produced it.</text:p>
      <text:p text:style-name="Text_20_body">Within Crucible, Image Provenance supports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a/auditability" text:style-name="Internet_20_link" text:visited-style-name="Visited_20_Internet_20_Link">Auditability</text:a>, <text:a xlink:type="simple" xlink:href="https://wiki.didosolutions.com/dido/99_annexes/annex-b-terms-and-definitions/r/reproducibility" text:style-name="Internet_20_link" text:visited-style-name="Visited_20_Internet_20_Link">Reproducibility</text:a>, image verification, and controlled deployme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p/provenance" text:style-name="Internet_20_link" text:visited-style-name="Visited_20_Internet_20_Link">provenance</text:a> that identifies the origins, controlled inputs, transformations, tools, actors, environments, and evidence associated with a <text:a xlink:type="simple" xlink:href="https://wiki.didosolutions.com/dido/99_annexes/annex-b-terms-and-definitions/m/machine_image" text:style-name="Internet_20_link" text:visited-style-name="Visited_20_Internet_20_Link">machine imag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supply-chain provenance, build provenance, configuration management, machine-image engineering, and artefact governanc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mage Provenance describes how an image came into existence and how it changed. It does not by itself establish that the image is secure, compliant, approved, or suitable for a particular environment.</text:p>
      <text:p text:style-name="Text_20_body">Provider-specific conversion, upload, signing, promotion, or registration activities may extend the Image Provenance after the original Image Buil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Image Provenance for a Hardened Image identifies the RHEL 9 installation medium, package repository snapshot, Packer version, Ansible source revision, STIG profile, scan results, build environment, cryptographic digest, and cloud-provider image identifi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0:23</meta:creation-date>
    <dc:creator>Generated</dc:creator>
    <dc:date>2026-08-24T12::20:23</dc:date>
    <dc:language>en-US</dc:language>
    <meta:editing-cycles>1</meta:editing-cycles>
    <meta:editing-duration>PT0S</meta:editing-duration>
    <dc:title>dido:99_annexes:annex-b-terms-and-definitions:i:image_provenance</dc:title>
  </office:meta>
</office:document-meta>
</file>