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mage_promotion"/><text:bookmark-start text:name="__RefHeading___image_promotion_1"/><text:bookmark-start text:name="image_promotion"/>Image Promotion<text:bookmark-end text:name="__RefHeading___image_promotion_1"/><text:bookmark-end text:name="image_promo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Image Promotion is the controlled transition of a <text:a xlink:type="simple" xlink:href="https://wiki.didosolutions.com/dido/99_annexes/annex-b-terms-and-definitions/m/machine_image" text:style-name="Internet_20_link" text:visited-style-name="Visited_20_Internet_20_Link">Machine Image</text:a> from one lifecycle status, usage scope, or operating context to another.</text:p>
      <text:p text:style-name="Text_20_body">The transition may authorize the image for broader testing, staging, production deployment, a different organizational domain, or another approved environment.</text:p>
      <text:p text:style-name="Text_20_body">Image Promotion evaluates the applicable build records, test results, compliance findings, integrity information, provenance, approvals, and target-context requirements before changing the image status.</text:p>
      <text:p text:style-name="Text_20_body">The process changes the image's permitted use or governance status. It does not necessarily modify the image conten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transition of a <text:a xlink:type="simple" xlink:href="https://wiki.didosolutions.com/dido/99_annexes/annex-b-terms-and-definitions/m/machine_image" text:style-name="Internet_20_link" text:visited-style-name="Visited_20_Internet_20_Link">machine image</text:a> from one lifecycle status, usage scope, or operating context to another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release management, artefact management, software delivery, configuration management, and machine-image governance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Image Promotion differs from copying or uploading an image. A transfer changes location or availability, while Image Promotion changes the image’s authorized status or permitted use.</text:p>
      <text:p text:style-name="Text_20_body">A promoted image should retain the identity, integrity, information, evidence, and provenance associated with the evaluated imag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fter a <text:a xlink:type="simple" xlink:href="https://wiki.didosolutions.com/dido/99_annexes/annex-b-terms-and-definitions/r/rhel" text:style-name="Internet_20_link" text:visited-style-name="Visited_20_Internet_20_Link">Red Hat Enterprise Linux (RHEL)</text:a> p Hardened Image passes integration testing, compliance assessment, signature verification, and governance review, the organization promotes it from the test catalog to the production-approved catalo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31:05</meta:creation-date>
    <dc:creator>Generated</dc:creator>
    <dc:date>2026-08-24T09::31:05</dc:date>
    <dc:language>en-US</dc:language>
    <meta:editing-cycles>1</meta:editing-cycles>
    <meta:editing-duration>PT0S</meta:editing-duration>
    <dc:title>dido:99_annexes:annex-b-terms-and-definitions:i:image_promotion</dc:title>
  </office:meta>
</office:document-meta>
</file>