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layer"/><text:bookmark-start text:name="__RefHeading___image_layer_1"/><text:bookmark-start text:name="image_layer"/>Image Layer<text:bookmark-end text:name="__RefHeading___image_layer_1"/><text:bookmark-end text:name="image_layer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mage Layer is a controlled set of additions, removals, or modifications applied to a source <text:a xlink:type="simple" xlink:href="https://wiki.didosolutions.com/dido/99_annexes/annex-b-terms-and-definitions/m/machine_image" text:style-name="Internet_20_link" text:visited-style-name="Visited_20_Internet_20_Link">Machine Image</text:a> to produce a derived Machine Image.</text:p>
      <text:p text:style-name="Text_20_body">The layer may change packages, files, services, users, security settings, runtime components, policies, configuration, or other image content.</text:p>
      <text:p text:style-name="Text_20_body">Image Layers support separation of concerns by allowing operating-system installation, guest preparation, security hardening, and workload capabilities to evolve as distinct controlled stages.</text:p>
      <text:p text:style-name="Text_20_body">Within Crucible, each Image Layer builds on the output of a preceding layer and contributes to the <text:a xlink:type="simple" xlink:href="https://wiki.didosolutions.com/dido/99_annexes/annex-b-terms-and-definitions/p/provenance" text:style-name="Internet_20_link" text:visited-style-name="Visited_20_Internet_20_Link">Provenance</text:a> of the resulting Machine Imag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ntrolled set of additions, removals, or modifications applied to a source <text:a xlink:type="simple" xlink:href="https://wiki.didosolutions.com/dido/99_annexes/annex-b-terms-and-definitions/m/machine_image" text:style-name="Internet_20_link" text:visited-style-name="Visited_20_Internet_20_Link">machine image</text:a> to produce a derived machine imag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layered machine-image, container-image, configuration-management, and image-build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mage Layer may refer to a logical build stage rather than a storage-format layer. The term does not require use of a container-image filesystem or any particular image technology.</text:p>
      <text:p text:style-name="Text_20_body">Applying an Image Layer produces a new image state. The source image remains a distinct artef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image workflow applies an operating-system layer, a guest-configuration layer, a security-hardening layer, and a Kubernetes capability layer. Each Image Layer produces the source image for the next sta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3:07</meta:creation-date>
    <dc:creator>Generated</dc:creator>
    <dc:date>2026-08-23T23::23:07</dc:date>
    <dc:language>en-US</dc:language>
    <meta:editing-cycles>1</meta:editing-cycles>
    <meta:editing-duration>PT0S</meta:editing-duration>
    <dc:title>dido:99_annexes:annex-b-terms-and-definitions:i:image_layer</dc:title>
  </office:meta>
</office:document-meta>
</file>