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catalog"/><text:bookmark-start text:name="__RefHeading___image_catalog_1"/><text:bookmark-start text:name="image_catalog"/>Image Catalog<text:bookmark-end text:name="__RefHeading___image_catalog_1"/><text:bookmark-end text:name="image_catalog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mage Catalog is a controlled collection of <text:a xlink:type="simple" xlink:href="https://wiki.didosolutions.com/dido/99_annexes/annex-b-terms-and-definitions/i/image_record" text:style-name="Internet_20_link" text:visited-style-name="Visited_20_Internet_20_Link">Image Records</text:a> used to identify, locate, compare, select, and govern available <text:a xlink:type="simple" xlink:href="https://wiki.didosolutions.com/dido/99_annexes/annex-b-terms-and-definitions/m/machine_image" text:style-name="Internet_20_link" text:visited-style-name="Visited_20_Internet_20_Link">Machine Images</text:a>.</text:p>
      <text:p text:style-name="Text_20_body">The catalog may record image identities, versions, operating systems, processor architectures, capabilities, compliance postures, source revisions, provider identifiers, integrity information, lifecycle status, and associated evidence.</text:p>
      <text:p text:style-name="Text_20_body">An Image Catalog supports image selection by allowing deployment and composition processes to compare image requirements with the characteristics of available images.</text:p>
      <text:p text:style-name="Text_20_body">Within Crucible, the Image Catalog may connect a built image with its provider-specific realizations, controlled inputs, compliance results, and <text:a xlink:type="simple" xlink:href="https://wiki.didosolutions.com/dido/99_annexes/annex-b-terms-and-definitions/p/provenance" text:style-name="Internet_20_link" text:visited-style-name="Visited_20_Internet_20_Link">Provenan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collection of <text:a xlink:type="simple" xlink:href="https://wiki.didosolutions.com/dido/99_annexes/annex-b-terms-and-definitions/i/image_record" text:style-name="Internet_20_link" text:visited-style-name="Visited_20_Internet_20_Link">image records</text:a> used to identify, locate, compare, select, and govern available <text:a xlink:type="simple" xlink:href="https://wiki.didosolutions.com/dido/99_annexes/annex-b-terms-and-definitions/m/machine_image" text:style-name="Internet_20_link" text:visited-style-name="Visited_20_Internet_20_Link">machine image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artefact catalog, image registry, configuration management, cloud-image management, and software inventory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mage Catalog records information about Machine Images. It does not necessarily store the image content itself.</text:p>
      <text:p text:style-name="Text_20_body">An Image Catalog differs from a container registry or package repository because its primary purpose is to describe and govern Machine Images and their realiz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mage Catalog records a hardened <text:a xlink:type="simple" xlink:href="https://wiki.didosolutions.com/dido/99_annexes/annex-b-terms-and-definitions/r/rhel" text:style-name="Internet_20_link" text:visited-style-name="Visited_20_Internet_20_Link">Red Hat Enterprise Linux (RHEL)</text:a> 9 Kubernetes image, its processor architecture, source revisions, compliance results, cryptographic digest, OCI image identifier, and approved lifecycle statu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6:38</meta:creation-date>
    <dc:creator>Generated</dc:creator>
    <dc:date>2026-08-24T06::06:38</dc:date>
    <dc:language>en-US</dc:language>
    <meta:editing-cycles>1</meta:editing-cycles>
    <meta:editing-duration>PT0S</meta:editing-duration>
    <dc:title>dido:99_annexes:annex-b-terms-and-definitions:i:image_catalog</dc:title>
  </office:meta>
</office:document-meta>
</file>