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mage_build"/><text:bookmark-start text:name="__RefHeading___image_build_1"/><text:bookmark-start text:name="image_build"/>Image Build<text:bookmark-end text:name="__RefHeading___image_build_1"/><text:bookmark-end text:name="image_build"/></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n Image Build is a controlled process that transforms defined inputs into a <text:a xlink:type="simple" xlink:href="https://wiki.didosolutions.com/dido/99_annexes/annex-b-terms-and-definitions/m/machine_image" text:style-name="Internet_20_link" text:visited-style-name="Visited_20_Internet_20_Link">Machine Image</text:a>.</text:p>
      <text:p text:style-name="Text_20_body">The process may retrieve installation media, create storage structures, install an operating system, apply provisioning content, configure services, add packages, perform security hardening, run compliance scans, and record the resulting artefacts and <text:a xlink:type="simple" xlink:href="https://wiki.didosolutions.com/dido/99_annexes/annex-b-terms-and-definitions/p/provenance" text:style-name="Internet_20_link" text:visited-style-name="Visited_20_Internet_20_Link">Provenance</text:a>.</text:p>
      <text:p text:style-name="Text_20_body">An Image Build uses an <text:a xlink:type="simple" xlink:href="https://wiki.didosolutions.com/dido/99_annexes/annex-b-terms-and-definitions/i/image_baseline" text:style-name="Internet_20_link" text:visited-style-name="Visited_20_Internet_20_Link">Image Baseline</text:a> to identify the controlled inputs, settings, dependencies, and build procedures required to produce the image.</text:p>
      <text:p text:style-name="Text_20_body">Within Crucible, an Image Build may produce a <text:a xlink:type="simple" xlink:href="https://wiki.didosolutions.com/dido/99_annexes/annex-b-terms-and-definitions/b/base_image" text:style-name="Internet_20_link" text:visited-style-name="Visited_20_Internet_20_Link">Base Image</text:a>, <text:a xlink:type="simple" xlink:href="https://wiki.didosolutions.com/dido/99_annexes/annex-b-terms-and-definitions/g/guest_image" text:style-name="Internet_20_link" text:visited-style-name="Visited_20_Internet_20_Link">Guest Image</text:a>, <text:a xlink:type="simple" xlink:href="https://wiki.didosolutions.com/dido/99_annexes/annex-b-terms-and-definitions/h/hardened_image" text:style-name="Internet_20_link" text:visited-style-name="Visited_20_Internet_20_Link">Hardened Image</text:a>, or <text:a xlink:type="simple" xlink:href="https://wiki.didosolutions.com/dido/99_annexes/annex-b-terms-and-definitions/c/capability_image" text:style-name="Internet_20_link" text:visited-style-name="Visited_20_Internet_20_Link">Capability Image</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trolled process that transforms defined inputs into a <text:a xlink:type="simple" xlink:href="https://wiki.didosolutions.com/dido/99_annexes/annex-b-terms-and-definitions/m/machine_image" text:style-name="Internet_20_link" text:visited-style-name="Visited_20_Internet_20_Link">machine image</text:a></text:span></text:p>
      <text:h text:style-name="Heading_20_2" text:outline-level="2"><text:bookmark-start text:name="__RefHeading___source_4"/><text:bookmark-start text:name="source"/>Source<text:bookmark-end text:name="__RefHeading___source_4"/><text:bookmark-end text:name="source"/></text:h>
      <text:p text:style-name="Text_20_body">Generalized from machine-image engineering, operating-system installation, configuration management, and reproducible-build usage and specializ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An Image Build identifies the complete controlled process rather than only the execution of a particular build tool.</text:p>
      <text:p text:style-name="Text_20_body">Repeated Image Builds from the same controlled inputs should produce results that satisfy the applicable reproducibility criteria, even when generated identifiers or environment-specific metadata differ.</text:p>
      <text:h text:style-name="Heading_20_2" text:outline-level="2"><text:bookmark-start text:name="__RefHeading___example_6"/><text:bookmark-start text:name="example"/>Example<text:bookmark-end text:name="__RefHeading___example_6"/><text:bookmark-end text:name="example"/></text:h>
      <text:p text:style-name="Text_20_body">A Crucible Image Build boots the <text:a xlink:type="simple" xlink:href="https://wiki.didosolutions.com/dido/99_annexes/annex-b-terms-and-definitions/r/rhel" text:style-name="Internet_20_link" text:visited-style-name="Visited_20_Internet_20_Link">Red Hat Enterprise Linux (RHEL)</text:a> 9 installation medium, creates the required filesystems, installs packages, applies Ansible provisioning, performs STIG remediation, runs a compliance scan, and produces a Hardened Imag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08:00</meta:creation-date>
    <dc:creator>Generated</dc:creator>
    <dc:date>2026-08-24T07::08:00</dc:date>
    <dc:language>en-US</dc:language>
    <meta:editing-cycles>1</meta:editing-cycles>
    <meta:editing-duration>PT0S</meta:editing-duration>
    <dc:title>dido:99_annexes:annex-b-terms-and-definitions:i:image_build</dc:title>
  </office:meta>
</office:document-meta>
</file>