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i:image_baseline"/><text:bookmark-start text:name="__RefHeading___image_baseline_1"/><text:bookmark-start text:name="image_baseline"/>Image Baseline<text:bookmark-end text:name="__RefHeading___image_baseline_1"/><text:bookmark-end text:name="image_baselin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Image Baseline is a <text:a xlink:type="simple" xlink:href="https://wiki.didosolutions.com/dido/99_annexes/annex-b-terms-and-definitions/b/baseline" text:style-name="Internet_20_link" text:visited-style-name="Visited_20_Internet_20_Link">Baseline</text:a> that identifies the controlled inputs, definitions, dependencies, configuration, hardening, compliance settings, and build processes used to produce a <text:a xlink:type="simple" xlink:href="https://wiki.didosolutions.com/dido/99_annexes/annex-b-terms-and-definitions/m/machine_image" text:style-name="Internet_20_link" text:visited-style-name="Visited_20_Internet_20_Link">Machine Image</text:a>.</text:p>
      <text:p text:style-name="Text_20_body">The Image Baseline may identify installation media, operating-system version, processor architecture, partitioning, filesystems, packages, provisioning roles, security settings, compliance profiles, source revisions, and build-tool versions.</text:p>
      <text:p text:style-name="Text_20_body">An Image Baseline defines how an image is reproduced. The resulting Machine Image is an artefact produced from that Baseline rather than the Baseline itself.</text:p>
      <text:p text:style-name="Text_20_body">Within Crucible, an Image Baseline may serve as a source layer in a <text:a xlink:type="simple" xlink:href="https://wiki.didosolutions.com/dido/99_annexes/annex-b-terms-and-definitions/b/baseline_composition" text:style-name="Internet_20_link" text:visited-style-name="Visited_20_Internet_20_Link">Baseline Composition</text:a> and may support multiple provider-specific image realization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<text:a xlink:type="simple" xlink:href="https://wiki.didosolutions.com/dido/99_annexes/annex-b-terms-and-definitions/b/baseline" text:style-name="Internet_20_link" text:visited-style-name="Visited_20_Internet_20_Link">baseline</text:a> that identifies the controlled inputs, definitions, dependencies, configuration, hardening, compliance settings, and build processes used to produce a <text:a xlink:type="simple" xlink:href="https://wiki.didosolutions.com/dido/99_annexes/annex-b-terms-and-definitions/m/machine_image" text:style-name="Internet_20_link" text:visited-style-name="Visited_20_Internet_20_Link">machine image</text:a>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machine-image engineering, configuration management, infrastructure automation, and reproducible-build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n Image Baseline differs from a Machine Image. The Image Baseline defines the controlled configuration and process, while the Machine Image is a realized build artefact.</text:p>
      <text:p text:style-name="Text_20_body">Changes to operating-system media, packages, provisioning logic, hardening settings, or compliance settings may require a new Image Baselin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Image Baseline identifies the <text:a xlink:type="simple" xlink:href="https://wiki.didosolutions.com/dido/99_annexes/annex-b-terms-and-definitions/r/rhel" text:style-name="Internet_20_link" text:visited-style-name="Visited_20_Internet_20_Link">Red Hat Enterprise Linux (RHEL)</text:a> 9 installation medium, required packages, Packer configuration, Ansible roles, STIG profile, remediation setting, processor architecture, and pinned source revisions used to produce a hardened guest imag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20::21:35</meta:creation-date>
    <dc:creator>Generated</dc:creator>
    <dc:date>2026-08-24T20::21:35</dc:date>
    <dc:language>en-US</dc:language>
    <meta:editing-cycles>1</meta:editing-cycles>
    <meta:editing-duration>PT0S</meta:editing-duration>
    <dc:title>dido:99_annexes:annex-b-terms-and-definitions:i:image_baseline</dc:title>
  </office:meta>
</office:document-meta>
</file>