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i:image"/><text:bookmark-start text:name="__RefHeading___image_1"/><text:bookmark-start text:name="image"/>Image<text:bookmark-end text:name="__RefHeading___image_1"/><text:bookmark-end text:name="image"/></text:h>
      <text:p text:style-name="Text_20_body"><text:a xlink:type="simple" xlink:href="https://wiki.didosolutions.com/dido/99_annexes/annex-b-terms-and-definitions/start" text:style-name="Internet_20_link" text:visited-style-name="Visited_20_Internet_20_Link">Go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Image is an identifiable <text:a xlink:type="simple" xlink:href="https://wiki.didosolutions.com/dido/99_annexes/annex-b-terms-and-definitions/a/artifact" text:style-name="Internet_20_link" text:visited-style-name="Visited_20_Internet_20_Link">Artifact</text:a> that packages software, configuration, files, metadata, and other content used to instantiate a computing subject.</text:p>
      <text:p text:style-name="Text_20_body">An Image may be used to instantiate:</text:p>
      <text:p text:style-name="Text_20_body">A virtual machineA containerized workloadA computing deviceA platform componentA runtime environmentAnother deployable computing subjectAn Image may contain:</text:p>
      <text:p text:style-name="Text_20_body">Executable softwareOperating-system contentRuntime librariesApplication filesConfiguration filesStartup instructionsSecurity controlsDependency informationIdentifying metadataOne or more <text:a xlink:type="simple" xlink:href="https://wiki.didosolutions.com/dido/99_annexes/annex-b-terms-and-definitions/i/image_layer" text:style-name="Internet_20_link" text:visited-style-name="Visited_20_Internet_20_Link">Image Layers</text:a>An Image may participate in:</text:p>
      <text:p text:style-name="Text_20_body">Image buildingImage compositionImage signingImage verificationCompliance assessmentImage promotionRepository publication<text:a xlink:type="simple" xlink:href="https://wiki.didosolutions.com/dido/99_annexes/annex-b-terms-and-definitions/o/offline_transfer" text:style-name="Internet_20_link" text:visited-style-name="Visited_20_Internet_20_Link">Offline Transfer</text:a>DeploymentReplacement<text:a xlink:type="simple" xlink:href="https://wiki.didosolutions.com/dido/99_annexes/annex-b-terms-and-definitions/r/retirement" text:style-name="Internet_20_link" text:visited-style-name="Visited_20_Internet_20_Link">Retirement</text:a>An Image differs from an instance:</text:p>
      <text:p text:style-name="Text_20_body">An Image is the Artifact used to instantiate a computing subjectAn instance is a realized computing subject created from an ImageMultiple instances may originate from the same Image while maintaining separate runtime state.</text:p>
      <text:p text:style-name="Text_20_body">An Image differs from an <text:a xlink:type="simple" xlink:href="https://wiki.didosolutions.com/dido/99_annexes/annex-b-terms-and-definitions/i/image_layer" text:style-name="Internet_20_link" text:visited-style-name="Visited_20_Internet_20_Link">Image Layer</text:a>:</text:p>
      <text:p text:style-name="Text_20_body">An Image is the complete Artifact used to instantiate a computing subjectAn Image Layer is an identifiable unit of content incorporated into an ImageSpecializations of Image include:</text:p>
      <text:a xlink:type="simple" xlink:href="https://wiki.didosolutions.com/dido/99_annexes/annex-b-terms-and-definitions/m/machine_image" text:style-name="Internet_20_link" text:visited-style-name="Visited_20_Internet_20_Link">Machine Image</text:a>
      <text:a xlink:type="simple" xlink:href="https://wiki.didosolutions.com/dido/99_annexes/annex-b-terms-and-definitions/c/container_image" text:style-name="Internet_20_link" text:visited-style-name="Visited_20_Internet_20_Link">Container Image</text:a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identifiable artifact that packages software, configuration, files, metadata, and other content used to instantiate a computing subjec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Dido Solutions, Inc. and Jackrabbit Consulting, Inc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In Crucible documentation, <text:span text:style-name="Strong_20_Emphasis">Image</text:span> refers to a deployable computing Artifact rather than a photograph, diagram, graphical representation, or filesystem backup unless the surrounding text explicitly establishes another meaning.</text:p>
      <text:p text:style-name="Text_20_body">An Image may be identified by:</text:p>
      <text:p text:style-name="Text_20_body">A nameA tagA content digestA <text:a xlink:type="simple" xlink:href="https://wiki.didosolutions.com/dido/99_annexes/annex-b-terms-and-definitions/r/revision" text:style-name="Internet_20_link" text:visited-style-name="Visited_20_Internet_20_Link">Revision</text:a> identifierA release identifierA combination of identifiersAn Image does not by itself establish that the Image is:</text:p>
      <text:p text:style-name="Text_20_body">ApprovedSignedVerifiedFree from vulnerabilitiesCompliant with an applicable <text:a xlink:type="simple" xlink:href="https://wiki.didosolutions.com/dido/99_annexes/annex-b-terms-and-definitions/b/baseline" text:style-name="Internet_20_link" text:visited-style-name="Visited_20_Internet_20_Link">Baseline</text:a>Authorized for deploymentCompatible with a target platformSuitable for a specified purposeSeparate requirements govern those determinations.</text:p>
      <text:p text:style-name="Text_20_body">The term does not prescribe a particular image format, build tool, repository, runtime, virtualization platform, container platform, operating system, or <text:a xlink:type="simple" xlink:href="https://wiki.didosolutions.com/dido/99_annexes/annex-b-terms-and-definitions/p/provider_implementation" text:style-name="Internet_20_link" text:visited-style-name="Visited_20_Internet_20_Link">Provider Implementation</text:a>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builds an Image containing controlled software, configuration, runtime files, security controls, and identifying metadata. A deployment process later uses the Image to instantiate a virtual machine or containerized workload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3:45</meta:creation-date>
    <dc:creator>Generated</dc:creator>
    <dc:date>2026-08-22T15::13:45</dc:date>
    <dc:language>en-US</dc:language>
    <meta:editing-cycles>1</meta:editing-cycles>
    <meta:editing-duration>PT0S</meta:editing-duration>
    <dc:title>dido:99_annexes:annex-b-terms-and-definitions:i:image</dc:title>
  </office:meta>
</office:document-meta>
</file>