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dl"/><text:bookmark-start text:name="__RefHeading___interface_definition_language_idl_1"/><text:bookmark-start text:name="interface_definition_language_idl"/>Interface Definition Language (IDL)<text:bookmark-end text:name="__RefHeading___interface_definition_language_idl_1"/><text:bookmark-end text:name="interface_definition_language_id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nterface Definition Language (IDL), often referred to as OMG IDL in Object Management Group specifications, defines data types and interfaces in a language-neutral form.</text:p>
      <text:p text:style-name="Text_20_body">In the Financial Systems <text:a xlink:type="simple" xlink:href="https://wiki.didosolutions.com/dido/99_annexes/annex-b-terms-and-definitions/a/archetype" text:style-name="Internet_20_link" text:visited-style-name="Visited_20_Internet_20_Link">Archetype</text:a> document set, IDL belongs to implementation and platform-specific mapping concerns. IDL does not define logical <text:a xlink:type="simple" xlink:href="https://wiki.didosolutions.com/dido/99_annexes/annex-b-terms-and-definitions/n/financial_node" text:style-name="Internet_20_link" text:visited-style-name="Visited_20_Internet_20_Link">Nodes</text:a>, logical <text:a xlink:type="simple" xlink:href="https://wiki.didosolutions.com/dido/99_annexes/annex-b-terms-and-definitions/c/communication_endpoint" text:style-name="Internet_20_link" text:visited-style-name="Visited_20_Internet_20_Link">Communication Endpoints</text:a>, logical information structures, logical <text:a xlink:type="simple" xlink:href="https://wiki.didosolutions.com/dido/99_annexes/annex-b-terms-and-definitions/r/runtime_plane" text:style-name="Internet_20_link" text:visited-style-name="Visited_20_Internet_20_Link">Runtime Planes</text:a>, or logical interaction patterns.</text:p>
      <text:p text:style-name="Text_20_body">An implementation profile maps selected logical information structures and logical Communication Endpoints to IDL modules, structures, enumerations, constants, annotations, generated language bindings, and generated type-support artifacts when DDS or another IDL-based technology serves as the selected implementation technolog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anguage-neutral specification language used to define data types and interfaces for implementation mapping and generated language binding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Object Management Group Interface Definition Language usage and its application as an implementation mapping concern in <text:a xlink:type="simple" xlink:href="https://wiki.didosolutions.com/fxdemo/04-part/start" text:style-name="Internet_20_link" text:visited-style-name="Visited_20_Internet_20_Link">Part 4: Phase 0 Implementation Profile / PSM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DL is not a logical information structure, logical Communication Endpoint, logical Node, Runtime Plane, DDS Topic, DDS Domain, message bus, programming language, deployment environment, governance model, or evidence mode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Part 4 maps selected FX Demo logical information structures to IDL structures that support generated Python type bindings for a DDS implementation pro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11:01</meta:creation-date>
    <dc:creator>Generated</dc:creator>
    <dc:date>2026-08-22T23::11:01</dc:date>
    <dc:language>en-US</dc:language>
    <meta:editing-cycles>1</meta:editing-cycles>
    <meta:editing-duration>PT0S</meta:editing-duration>
    <dc:title>dido:99_annexes:annex-b-terms-and-definitions:i:idl</dc:title>
  </office:meta>
</office:document-meta>
</file>